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enlo" svg:font-family="Menlo" style:font-family-generic="roman" style:font-pitch="variable"/>
    <style:font-face style:name="Menlo1" svg:font-family="Menlo" style:font-family-generic="system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a1" style:family="table">
      <style:table-properties style:width="16.51cm" style:rel-width="100%" fo:margin-left="0cm" fo:margin-top="0cm" fo:margin-bottom="0cm" table:align="left" style:writing-mode="page"/>
    </style:style>
    <style:style style:name="Tabla1.A" style:family="table-column">
      <style:table-column-properties style:column-width="8.255cm" style:rel-column-width="32767*"/>
    </style:style>
    <style:style style:name="Tabla1.B" style:family="table-column">
      <style:table-column-properties style:column-width="8.255cm" style:rel-column-width="32768*"/>
    </style:style>
    <style:style style:name="Tabla1.1" style:family="table-row">
      <style:table-row-properties fo:keep-together="auto"/>
    </style:style>
    <style:style style:name="Tabla1.A1" style:family="table-cell">
      <style:table-cell-properties style:vertical-align="middle" fo:padding="0.026cm" fo:border-left="none" fo:border-right="none" fo:border-top="none" fo:border-bottom="1.5pt solid #dddddd"/>
    </style:style>
    <style:style style:name="Tabla1.A2" style:family="table-cell">
      <style:table-cell-properties style:vertical-align="middle" fo:padding="0.026cm" fo:border-left="none" fo:border-right="none" fo:border-top="0.75pt solid #dddddd" fo:border-bottom="none"/>
    </style:style>
    <style:style style:name="Tabla2" style:family="table">
      <style:table-properties style:width="16.51cm" style:rel-width="100%" fo:margin-left="0cm" fo:margin-top="0cm" fo:margin-bottom="0cm" table:align="left" style:writing-mode="page"/>
    </style:style>
    <style:style style:name="Tabla2.A" style:family="table-column">
      <style:table-column-properties style:column-width="8.255cm" style:rel-column-width="32767*"/>
    </style:style>
    <style:style style:name="Tabla2.B" style:family="table-column">
      <style:table-column-properties style:column-width="8.255cm" style:rel-column-width="32768*"/>
    </style:style>
    <style:style style:name="Tabla2.1" style:family="table-row">
      <style:table-row-properties fo:keep-together="auto"/>
    </style:style>
    <style:style style:name="Tabla2.A1" style:family="table-cell">
      <style:table-cell-properties style:vertical-align="middle" fo:padding="0.026cm" fo:border-left="none" fo:border-right="none" fo:border-top="none" fo:border-bottom="1.5pt solid #dddddd"/>
    </style:style>
    <style:style style:name="Tabla2.A2" style:family="table-cell">
      <style:table-cell-properties style:vertical-align="middle" fo:padding="0.026cm" fo:border-left="none" fo:border-right="none" fo:border-top="0.75pt solid #dddddd" fo:border-bottom="none"/>
    </style:style>
    <style:style style:name="Tabla3" style:family="table">
      <style:table-properties style:width="16.51cm" style:rel-width="100%" fo:margin-left="0cm" fo:margin-top="0cm" fo:margin-bottom="0cm" table:align="left" style:writing-mode="page"/>
    </style:style>
    <style:style style:name="Tabla3.A" style:family="table-column">
      <style:table-column-properties style:column-width="8.255cm" style:rel-column-width="32767*"/>
    </style:style>
    <style:style style:name="Tabla3.B" style:family="table-column">
      <style:table-column-properties style:column-width="8.255cm" style:rel-column-width="32768*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middle" fo:padding="0.026cm" fo:border-left="none" fo:border-right="none" fo:border-top="none" fo:border-bottom="1.5pt solid #dddddd"/>
    </style:style>
    <style:style style:name="Tabla3.A2" style:family="table-cell">
      <style:table-cell-properties style:vertical-align="middle" fo:padding="0.026cm" fo:border-left="none" fo:border-right="none" fo:border-top="0.75pt solid #dddddd" fo:border-bottom="none"/>
    </style:style>
    <style:style style:name="Tabla4" style:family="table">
      <style:table-properties style:width="16.51cm" style:rel-width="100%" fo:margin-left="0cm" fo:margin-top="0cm" fo:margin-bottom="0cm" table:align="left" style:writing-mode="page"/>
    </style:style>
    <style:style style:name="Tabla4.A" style:family="table-column">
      <style:table-column-properties style:column-width="8.255cm" style:rel-column-width="32767*"/>
    </style:style>
    <style:style style:name="Tabla4.B" style:family="table-column">
      <style:table-column-properties style:column-width="8.255cm" style:rel-column-width="32768*"/>
    </style:style>
    <style:style style:name="Tabla4.1" style:family="table-row">
      <style:table-row-properties fo:keep-together="auto"/>
    </style:style>
    <style:style style:name="Tabla4.A1" style:family="table-cell">
      <style:table-cell-properties style:vertical-align="middle" fo:padding="0.026cm" fo:border-left="none" fo:border-right="none" fo:border-top="none" fo:border-bottom="1.5pt solid #dddddd"/>
    </style:style>
    <style:style style:name="Tabla4.A2" style:family="table-cell">
      <style:table-cell-properties style:vertical-align="middle" fo:padding="0.026cm" fo:border-left="none" fo:border-right="none" fo:border-top="0.75pt solid #dddddd" fo:border-bottom="none"/>
    </style:style>
    <style:style style:name="Tabla5" style:family="table">
      <style:table-properties style:width="16.51cm" style:rel-width="100%" fo:margin-left="0cm" fo:margin-top="0cm" fo:margin-bottom="0cm" table:align="left" style:writing-mode="page"/>
    </style:style>
    <style:style style:name="Tabla5.A" style:family="table-column">
      <style:table-column-properties style:column-width="8.255cm" style:rel-column-width="32767*"/>
    </style:style>
    <style:style style:name="Tabla5.B" style:family="table-column">
      <style:table-column-properties style:column-width="8.255cm" style:rel-column-width="32768*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middle" fo:padding="0.026cm" fo:border-left="none" fo:border-right="none" fo:border-top="none" fo:border-bottom="1.5pt solid #dddddd"/>
    </style:style>
    <style:style style:name="Tabla5.A2" style:family="table-cell">
      <style:table-cell-properties style:vertical-align="middle" fo:padding="0.026cm" fo:border-left="none" fo:border-right="none" fo:border-top="0.75pt solid #dddddd" fo:border-bottom="none"/>
    </style:style>
    <style:style style:name="Tabla6" style:family="table">
      <style:table-properties style:width="16.51cm" style:rel-width="100%" fo:margin-left="0cm" fo:margin-top="0cm" fo:margin-bottom="0cm" table:align="left" style:writing-mode="page"/>
    </style:style>
    <style:style style:name="Tabla6.A" style:family="table-column">
      <style:table-column-properties style:column-width="8.255cm" style:rel-column-width="32767*"/>
    </style:style>
    <style:style style:name="Tabla6.B" style:family="table-column">
      <style:table-column-properties style:column-width="8.255cm" style:rel-column-width="32768*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middle" fo:padding="0.026cm" fo:border-left="none" fo:border-right="none" fo:border-top="none" fo:border-bottom="1.5pt solid #dddddd"/>
    </style:style>
    <style:style style:name="Tabla6.A2" style:family="table-cell">
      <style:table-cell-properties style:vertical-align="middle" fo:padding="0.026cm" fo:border-left="none" fo:border-right="none" fo:border-top="0.75pt solid #dddddd" fo:border-bottom="none"/>
    </style:style>
    <style:style style:name="Tabla7" style:family="table">
      <style:table-properties style:width="16.51cm" style:rel-width="100%" fo:margin-left="0cm" fo:margin-top="0cm" fo:margin-bottom="0cm" table:align="left" style:writing-mode="page"/>
    </style:style>
    <style:style style:name="Tabla7.A" style:family="table-column">
      <style:table-column-properties style:column-width="5.503cm" style:rel-column-width="21845*"/>
    </style:style>
    <style:style style:name="Tabla7.1" style:family="table-row">
      <style:table-row-properties fo:keep-together="auto"/>
    </style:style>
    <style:style style:name="Tabla7.A1" style:family="table-cell">
      <style:table-cell-properties style:vertical-align="middle" fo:padding="0.026cm" fo:border-left="none" fo:border-right="none" fo:border-top="none" fo:border-bottom="1.5pt solid #dddddd"/>
    </style:style>
    <style:style style:name="Tabla7.A2" style:family="table-cell">
      <style:table-cell-properties style:vertical-align="middle" fo:padding="0.026cm" fo:border-left="none" fo:border-right="none" fo:border-top="0.75pt solid #dddddd" fo:border-bottom="none"/>
    </style:style>
    <style:style style:name="Tabla8" style:family="table">
      <style:table-properties style:width="16.51cm" style:rel-width="100%" fo:margin-left="0cm" fo:margin-top="0cm" fo:margin-bottom="0cm" table:align="left" style:writing-mode="page"/>
    </style:style>
    <style:style style:name="Tabla8.A" style:family="table-column">
      <style:table-column-properties style:column-width="8.255cm" style:rel-column-width="32767*"/>
    </style:style>
    <style:style style:name="Tabla8.B" style:family="table-column">
      <style:table-column-properties style:column-width="8.255cm" style:rel-column-width="32768*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middle" fo:padding="0.026cm" fo:border-left="none" fo:border-right="none" fo:border-top="none" fo:border-bottom="1.5pt solid #dddddd"/>
    </style:style>
    <style:style style:name="Tabla8.A2" style:family="table-cell">
      <style:table-cell-properties style:vertical-align="middle" fo:padding="0.026cm" fo:border-left="none" fo:border-right="none" fo:border-top="0.75pt solid #dddddd" fo:border-bottom="none"/>
    </style:style>
    <style:style style:name="Tabla9" style:family="table">
      <style:table-properties style:width="16.51cm" style:rel-width="100%" fo:margin-left="0cm" fo:margin-top="0cm" fo:margin-bottom="0cm" table:align="left" style:writing-mode="page"/>
    </style:style>
    <style:style style:name="Tabla9.A" style:family="table-column">
      <style:table-column-properties style:column-width="8.255cm" style:rel-column-width="32767*"/>
    </style:style>
    <style:style style:name="Tabla9.B" style:family="table-column">
      <style:table-column-properties style:column-width="8.255cm" style:rel-column-width="32768*"/>
    </style:style>
    <style:style style:name="Tabla9.1" style:family="table-row">
      <style:table-row-properties fo:keep-together="auto"/>
    </style:style>
    <style:style style:name="Tabla9.A1" style:family="table-cell">
      <style:table-cell-properties style:vertical-align="middle" fo:padding="0.026cm" fo:border-left="none" fo:border-right="none" fo:border-top="none" fo:border-bottom="1.5pt solid #dddddd"/>
    </style:style>
    <style:style style:name="Tabla9.A2" style:family="table-cell">
      <style:table-cell-properties style:vertical-align="middle" fo:padding="0.026cm" fo:border-left="none" fo:border-right="none" fo:border-top="0.75pt solid #dddddd" fo:border-bottom="none"/>
    </style:style>
    <style:style style:name="Tabla10" style:family="table">
      <style:table-properties style:width="16.51cm" style:rel-width="100%" fo:margin-left="0cm" fo:margin-top="0cm" fo:margin-bottom="0cm" table:align="left" style:writing-mode="page"/>
    </style:style>
    <style:style style:name="Tabla10.A" style:family="table-column">
      <style:table-column-properties style:column-width="8.255cm" style:rel-column-width="32767*"/>
    </style:style>
    <style:style style:name="Tabla10.B" style:family="table-column">
      <style:table-column-properties style:column-width="8.255cm" style:rel-column-width="32768*"/>
    </style:style>
    <style:style style:name="Tabla10.1" style:family="table-row">
      <style:table-row-properties fo:keep-together="auto"/>
    </style:style>
    <style:style style:name="Tabla10.A1" style:family="table-cell">
      <style:table-cell-properties style:vertical-align="middle" fo:padding="0.026cm" fo:border-left="none" fo:border-right="none" fo:border-top="none" fo:border-bottom="1.5pt solid #dddddd"/>
    </style:style>
    <style:style style:name="Tabla10.A2" style:family="table-cell">
      <style:table-cell-properties style:vertical-align="middle" fo:padding="0.026cm" fo:border-left="none" fo:border-right="none" fo:border-top="0.75pt solid #dddddd" fo:border-bottom="none"/>
    </style:style>
    <style:style style:name="Tabla11" style:family="table">
      <style:table-properties style:width="16.51cm" style:rel-width="100%" fo:margin-left="0cm" fo:margin-top="0cm" fo:margin-bottom="0cm" table:align="left" style:writing-mode="page"/>
    </style:style>
    <style:style style:name="Tabla11.A" style:family="table-column">
      <style:table-column-properties style:column-width="8.255cm" style:rel-column-width="32767*"/>
    </style:style>
    <style:style style:name="Tabla11.B" style:family="table-column">
      <style:table-column-properties style:column-width="8.255cm" style:rel-column-width="32768*"/>
    </style:style>
    <style:style style:name="Tabla11.1" style:family="table-row">
      <style:table-row-properties fo:keep-together="auto"/>
    </style:style>
    <style:style style:name="Tabla11.A1" style:family="table-cell">
      <style:table-cell-properties style:vertical-align="middle" fo:padding="0.026cm" fo:border-left="none" fo:border-right="none" fo:border-top="none" fo:border-bottom="1.5pt solid #dddddd"/>
    </style:style>
    <style:style style:name="Tabla11.A2" style:family="table-cell">
      <style:table-cell-properties style:vertical-align="middle" fo:padding="0.026cm" fo:border-left="none" fo:border-right="none" fo:border-top="0.75pt solid #dddddd" fo:border-bottom="none"/>
    </style:style>
    <style:style style:name="P1" style:family="paragraph" style:parent-style-name="text-3">
      <style:paragraph-properties fo:margin-top="0cm" fo:margin-bottom="0.494cm" style:contextual-spacing="false"/>
    </style:style>
    <style:style style:name="P2" style:family="paragraph" style:parent-style-name="text-6">
      <style:paragraph-properties fo:margin-top="0cm" fo:margin-bottom="0.494cm" style:contextual-spacing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>
      <loext:graphic-properties draw:fill="none"/>
      <style:paragraph-properties fo:text-align="start"/>
      <style:text-properties fo:font-size="18pt"/>
    </style:style>
    <style:style style:name="P5" style:family="paragraph" style:parent-style-name="text-9">
      <style:paragraph-properties fo:margin-top="0.494cm" fo:margin-bottom="0.494cm" style:contextual-spacing="false"/>
    </style:style>
    <style:style style:name="P6" style:family="paragraph" style:parent-style-name="text-13" style:list-style-name="WWNum2">
      <style:paragraph-properties fo:margin-top="0.494cm" fo:margin-bottom="0cm" style:contextual-spacing="false"/>
    </style:style>
    <style:style style:name="P7" style:family="paragraph" style:parent-style-name="text-13" style:list-style-name="WWNum2">
      <style:paragraph-properties fo:margin-top="0cm" fo:margin-bottom="0cm" style:contextual-spacing="false"/>
    </style:style>
    <style:style style:name="P8" style:family="paragraph" style:parent-style-name="text-13" style:list-style-name="WWNum2">
      <style:paragraph-properties fo:margin-top="0cm" fo:margin-bottom="0.494cm" style:contextual-spacing="false"/>
    </style:style>
    <style:style style:name="P9" style:family="paragraph" style:parent-style-name="text-48">
      <style:paragraph-properties fo:margin-top="0cm" fo:margin-bottom="0.494cm" style:contextual-spacing="false"/>
    </style:style>
    <style:style style:name="P10" style:family="paragraph" style:parent-style-name="text-51" style:list-style-name="WWNum1">
      <style:paragraph-properties fo:margin-top="0cm" fo:margin-bottom="0cm" style:contextual-spacing="true"/>
    </style:style>
    <style:style style:name="P11" style:family="paragraph" style:parent-style-name="text-51" style:list-style-name="WWNum1">
      <style:paragraph-properties fo:margin-top="0cm" fo:margin-bottom="0.494cm" style:contextual-spacing="true"/>
    </style:style>
    <style:style style:name="P12" style:family="paragraph" style:parent-style-name="text-61">
      <style:paragraph-properties fo:margin-top="0.494cm" fo:margin-bottom="0.494cm" style:contextual-spacing="false"/>
    </style:style>
    <style:style style:name="P13" style:family="paragraph" style:parent-style-name="text-66">
      <style:paragraph-properties fo:margin-top="0cm" fo:margin-bottom="0cm" style:contextual-spacing="false"/>
    </style:style>
    <style:style style:name="P14" style:family="paragraph" style:parent-style-name="text-71">
      <style:paragraph-properties fo:margin-top="0cm" fo:margin-bottom="0cm" style:contextual-spacing="false"/>
    </style:style>
    <style:style style:name="P15" style:family="paragraph" style:parent-style-name="Standard">
      <style:text-properties fo:font-size="1pt" style:font-name-asian="Times New Roman1" style:font-size-asian="1pt" style:font-size-complex="1pt" text:display="none"/>
    </style:style>
    <style:style style:name="P16" style:family="paragraph" style:parent-style-name="text-91">
      <style:paragraph-properties fo:margin-top="0cm" fo:margin-bottom="0.494cm" style:contextual-spacing="false"/>
    </style:style>
    <style:style style:name="P17" style:family="paragraph" style:parent-style-name="text-116">
      <style:paragraph-properties fo:margin-top="0.494cm" fo:margin-bottom="0.494cm" style:contextual-spacing="false"/>
    </style:style>
    <style:style style:name="P18" style:family="paragraph" style:parent-style-name="text-162" style:list-style-name="WWNum3">
      <style:paragraph-properties fo:margin-top="0.494cm" fo:margin-bottom="0cm" style:contextual-spacing="true"/>
    </style:style>
    <style:style style:name="P19" style:family="paragraph" style:parent-style-name="text-162" style:list-style-name="WWNum3">
      <style:paragraph-properties fo:margin-top="0cm" fo:margin-bottom="0cm" style:contextual-spacing="true"/>
    </style:style>
    <style:style style:name="P20" style:family="paragraph" style:parent-style-name="text-162" style:list-style-name="WWNum3">
      <style:paragraph-properties fo:margin-top="0cm" fo:margin-bottom="0.494cm" style:contextual-spacing="true"/>
    </style:style>
    <style:style style:name="P21" style:family="paragraph" style:parent-style-name="text-214" style:list-style-name="WWNum1">
      <style:paragraph-properties fo:margin-top="0cm" fo:margin-bottom="0cm" style:contextual-spacing="false"/>
    </style:style>
    <style:style style:name="P22" style:family="paragraph" style:parent-style-name="text-214" style:list-style-name="WWNum1">
      <style:paragraph-properties fo:margin-top="0cm" fo:margin-bottom="0.494cm" style:contextual-spacing="false"/>
    </style:style>
    <style:style style:name="P23" style:family="paragraph" style:parent-style-name="text-162" style:list-style-name="WWNum4">
      <style:paragraph-properties fo:margin-top="0.494cm" fo:margin-bottom="0cm" style:contextual-spacing="true"/>
    </style:style>
    <style:style style:name="P24" style:family="paragraph" style:parent-style-name="text-162" style:list-style-name="WWNum4">
      <style:paragraph-properties fo:margin-top="0cm" fo:margin-bottom="0cm" style:contextual-spacing="true"/>
    </style:style>
    <style:style style:name="P25" style:family="paragraph" style:parent-style-name="text-162" style:list-style-name="WWNum4">
      <style:paragraph-properties fo:margin-top="0cm" fo:margin-bottom="0.494cm" style:contextual-spacing="true"/>
    </style:style>
    <style:style style:name="P26" style:family="paragraph" style:parent-style-name="text-300">
      <style:paragraph-properties fo:margin-top="0cm" fo:margin-bottom="0cm" style:contextual-spacing="false"/>
    </style:style>
    <style:style style:name="P27" style:family="paragraph" style:parent-style-name="text-162" style:list-style-name="WWNum5">
      <style:paragraph-properties fo:margin-top="0.494cm" fo:margin-bottom="0cm" style:contextual-spacing="true"/>
    </style:style>
    <style:style style:name="P28" style:family="paragraph" style:parent-style-name="text-162" style:list-style-name="WWNum5">
      <style:paragraph-properties fo:margin-top="0cm" fo:margin-bottom="0cm" style:contextual-spacing="true"/>
    </style:style>
    <style:style style:name="P29" style:family="paragraph" style:parent-style-name="text-162" style:list-style-name="WWNum5">
      <style:paragraph-properties fo:margin-top="0cm" fo:margin-bottom="0.494cm" style:contextual-spacing="true"/>
    </style:style>
    <style:style style:name="P30" style:family="paragraph" style:parent-style-name="text-162" style:list-style-name="WWNum6">
      <style:paragraph-properties fo:margin-top="0.494cm" fo:margin-bottom="0cm" style:contextual-spacing="true"/>
    </style:style>
    <style:style style:name="P31" style:family="paragraph" style:parent-style-name="text-162" style:list-style-name="WWNum6">
      <style:paragraph-properties fo:margin-top="0cm" fo:margin-bottom="0cm" style:contextual-spacing="true"/>
    </style:style>
    <style:style style:name="P32" style:family="paragraph" style:parent-style-name="text-162" style:list-style-name="WWNum6">
      <style:paragraph-properties fo:margin-top="0cm" fo:margin-bottom="0.494cm" style:contextual-spacing="true"/>
    </style:style>
    <style:style style:name="P33" style:family="paragraph" style:parent-style-name="text-162" style:list-style-name="WWNum7">
      <style:paragraph-properties fo:margin-top="0.494cm" fo:margin-bottom="0cm" style:contextual-spacing="true"/>
    </style:style>
    <style:style style:name="P34" style:family="paragraph" style:parent-style-name="text-91" style:list-style-name="WWNum7">
      <style:paragraph-properties fo:margin-top="0cm" fo:margin-bottom="0cm" style:contextual-spacing="false"/>
    </style:style>
    <style:style style:name="P35" style:family="paragraph" style:parent-style-name="text-162" style:list-style-name="WWNum7">
      <style:paragraph-properties fo:margin-top="0cm" fo:margin-bottom="0cm" style:contextual-spacing="true"/>
    </style:style>
    <style:style style:name="P36" style:family="paragraph" style:parent-style-name="text-91" style:list-style-name="WWNum7">
      <style:paragraph-properties fo:margin-top="0cm" fo:margin-bottom="0.494cm" style:contextual-spacing="false"/>
    </style:style>
    <style:style style:name="P37" style:family="paragraph" style:parent-style-name="text-162" style:list-style-name="WWNum8">
      <style:paragraph-properties fo:margin-top="0.494cm" fo:margin-bottom="0cm" style:contextual-spacing="true"/>
    </style:style>
    <style:style style:name="P38" style:family="paragraph" style:parent-style-name="text-162" style:list-style-name="WWNum8">
      <style:paragraph-properties fo:margin-top="0cm" fo:margin-bottom="0cm" style:contextual-spacing="true"/>
    </style:style>
    <style:style style:name="P39" style:family="paragraph" style:parent-style-name="text-162" style:list-style-name="WWNum8">
      <style:paragraph-properties fo:margin-top="0cm" fo:margin-bottom="0.494cm" style:contextual-spacing="true"/>
    </style:style>
    <style:style style:name="P40" style:family="paragraph" style:parent-style-name="text-517">
      <style:paragraph-properties fo:margin-top="0cm" fo:margin-bottom="0.494cm" style:contextual-spacing="false"/>
    </style:style>
    <style:style style:name="T1" style:family="text">
      <style:text-properties fo:font-size="1pt" style:font-name-asian="Times New Roman1" style:font-size-asian="1pt" style:font-size-complex="1pt" text:display="none"/>
    </style:style>
    <style:style style:name="gr1" style:family="graphic">
      <style:graphic-properties draw:stroke="solid" svg:stroke-width="0.041cm" svg:stroke-color="#808080" draw:fill="none" loext:fill-use-slide-background="false" draw:textarea-vertical-align="top" draw:auto-grow-height="false" fo:min-height="0cm" fo:min-width="16.011cm" fo:padding-top="0.125cm" fo:padding-bottom="0.125cm" fo:padding-left="0.25cm" fo:padding-right="0.25cm" fo:wrap-option="wrap" loext:decorative="false" fo:margin-left="0cm" fo:margin-right="0cm" fo:margin-top="0cm" fo:margin-bottom="0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ext-3-c">G Radio Client — Manual de usuario</text:span></text:h>
      <text:p text:style-name="P2"><text:span text:style-name="text-6-c">Versión 0.1.2</text:span></text:p>
      <text:p text:style-name="P3"><draw:custom-shape text:anchor-type="as-char" draw:z-index="0" draw:name="Line 1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Índice</text:span></text:h>
      <text:list text:style-name="WWNum2">
        <text:list-item>
          <text:p text:style-name="P6"><text:a xlink:type="simple" xlink:href="#anchor-1" text:style-name="ListLabel_20_73" text:visited-style-name="ListLabel_20_73"><text:span text:style-name="text-13-c">Introducción</text:span></text:a></text:p>
        </text:list-item>
        <text:list-item>
          <text:p text:style-name="P7"><text:a xlink:type="simple" xlink:href="#anchor-2" text:style-name="ListLabel_20_73" text:visited-style-name="ListLabel_20_73"><text:span text:style-name="text-13-c">Requisitos del sistema</text:span></text:a></text:p>
        </text:list-item>
        <text:list-item>
          <text:p text:style-name="P7"><text:a xlink:type="simple" xlink:href="#anchor-3" text:style-name="ListLabel_20_73" text:visited-style-name="ListLabel_20_73"><text:span text:style-name="text-13-c">Instalación</text:span></text:a></text:p>
        </text:list-item>
        <text:list-item>
          <text:p text:style-name="P7"><text:a xlink:type="simple" xlink:href="#anchor-4" text:style-name="ListLabel_20_73" text:visited-style-name="ListLabel_20_73"><text:span text:style-name="text-13-c">Configuración del servidor</text:span></text:a></text:p>
        </text:list-item>
        <text:list-item>
          <text:p text:style-name="P7"><text:a xlink:type="simple" xlink:href="#anchor-5" text:style-name="ListLabel_20_73" text:visited-style-name="ListLabel_20_73"><text:span text:style-name="text-13-c">Conexión al servidor</text:span></text:a></text:p>
        </text:list-item>
        <text:list-item>
          <text:p text:style-name="P7"><text:a xlink:type="simple" xlink:href="#anchor-6" text:style-name="ListLabel_20_73" text:visited-style-name="ListLabel_20_73"><text:span text:style-name="text-13-c">Interfaz principal</text:span></text:a></text:p>
        </text:list-item>
        <text:list-item>
          <text:p text:style-name="P7"><text:a xlink:type="simple" xlink:href="#anchor-7" text:style-name="ListLabel_20_73" text:visited-style-name="ListLabel_20_73"><text:span text:style-name="text-13-c">Panel Player</text:span></text:a></text:p>
        </text:list-item>
        <text:list-item>
          <text:p text:style-name="P7"><text:a xlink:type="simple" xlink:href="#anchor-8" text:style-name="ListLabel_20_73" text:visited-style-name="ListLabel_20_73"><text:span text:style-name="text-13-c">Buscador de audio</text:span></text:a></text:p>
        </text:list-item>
        <text:list-item>
          <text:p text:style-name="P7"><text:a xlink:type="simple" xlink:href="#anchor-9" text:style-name="ListLabel_20_73" text:visited-style-name="ListLabel_20_73"><text:span text:style-name="text-13-c">Panel Pautaje</text:span></text:a></text:p>
        </text:list-item>
        <text:list-item>
          <text:p text:style-name="P7"><text:a xlink:type="simple" xlink:href="#anchor-10" text:style-name="ListLabel_20_73" text:visited-style-name="ListLabel_20_73"><text:span text:style-name="text-13-c">Panel Parrilla</text:span></text:a></text:p>
        </text:list-item>
        <text:list-item>
          <text:p text:style-name="P7"><text:a xlink:type="simple" xlink:href="#anchor-11" text:style-name="ListLabel_20_73" text:visited-style-name="ListLabel_20_73"><text:span text:style-name="text-13-c">Panel Botonera</text:span></text:a></text:p>
        </text:list-item>
        <text:list-item>
          <text:p text:style-name="P7"><text:a xlink:type="simple" xlink:href="#anchor-12" text:style-name="ListLabel_20_73" text:visited-style-name="ListLabel_20_73"><text:span text:style-name="text-13-c">Panel Reportes</text:span></text:a></text:p>
        </text:list-item>
        <text:list-item>
          <text:p text:style-name="P7"><text:a xlink:type="simple" xlink:href="#anchor-13" text:style-name="ListLabel_20_73" text:visited-style-name="ListLabel_20_73"><text:span text:style-name="text-13-c">Conexión por Internet (relay)</text:span></text:a></text:p>
        </text:list-item>
        <text:list-item>
          <text:p text:style-name="P8"><text:a xlink:type="simple" xlink:href="#anchor-14" text:style-name="ListLabel_20_73" text:visited-style-name="ListLabel_20_73"><text:span text:style-name="text-13-c">Solución de problemas</text:span></text:a></text:p>
        </text:list-item>
      </text:list>
      <text:p text:style-name="P3"><draw:custom-shape text:anchor-type="as-char" draw:z-index="1" draw:name="Line 2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1. Introducción</text:span></text:h>
      <text:p text:style-name="P2"><text:span text:style-name="text-6-c">G Radio Client</text:span><text:span text:style-name="text-42-c"> (</text:span><text:span text:style-name="text-44-c">gr-client</text:span><text:span text:style-name="text-42-c">) es una aplicación GTK4 que permite controlar remotamente un servidor </text:span><text:span text:style-name="text-6-c">G Radio Player</text:span><text:span text:style-name="text-42-c"> desde cualquier computadora de la red local o desde internet a través del sistema de relay.</text:span></text:p>
      <text:p text:style-name="P9"><text:span text:style-name="text-42-c">Desde el cliente se puede:</text:span></text:p>
      <text:list text:style-name="WWNum1">
        <text:list-item>
          <text:p text:style-name="P10"><text:span text:style-name="text-51-c">Controlar la reproducción en tiempo real (play, pausa, stop, skip, volumen)</text:span></text:p>
        </text:list-item>
        <text:list-item>
          <text:p text:style-name="P10"><text:span text:style-name="text-51-c">Gestionar la playlist del servidor</text:span></text:p>
        </text:list-item>
        <text:list-item>
          <text:p text:style-name="P10"><text:span text:style-name="text-51-c">Editar la parrilla musical (programación horaria)</text:span></text:p>
        </text:list-item>
        <text:list-item>
          <text:p text:style-name="P10"><text:span text:style-name="text-51-c">Editar el pautaje comercial y de eventos</text:span></text:p>
        </text:list-item>
        <text:list-item>
          <text:p text:style-name="P10"><text:span text:style-name="text-51-c">Buscar archivos de audio en el servidor y arrastrarlos a la programación</text:span></text:p>
        </text:list-item>
        <text:list-item>
          <text:p text:style-name="P10"><text:span text:style-name="text-51-c">Operar la botonera de sonidos de acceso rápido</text:span></text:p>
        </text:list-item>
        <text:list-item>
          <text:p text:style-name="P11"><text:span text:style-name="text-51-c">Consultar reportes de audios emitidos</text:span></text:p>
        </text:list-item>
      </text:list>
      <text:p text:style-name="P9"><text:span text:style-name="text-42-c">Toda la operación se realiza sobre los archivos del servidor; el cliente no almacena contenido propio.</text:span></text:p>
      <text:p text:style-name="P3"><draw:custom-shape text:anchor-type="as-char" draw:z-index="2" draw:name="Line 3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2. Requisitos del sistema</text:span></text:h>
      <text:h text:style-name="P12" text:outline-level="3"><text:soft-page-break/><text:span text:style-name="text-61-c">Equipo cliente</text:span></text:h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3"><text:span text:style-name="text-66-c">Componente</text:span></text:p>
          </table:table-cell>
          <table:table-cell table:style-name="Tabla1.A1" office:value-type="string">
            <text:p text:style-name="P13"><text:span text:style-name="text-66-c">Versión mínima</text:span></text:p>
          </table:table-cell>
        </table:table-row>
        <table:table-row table:style-name="Tabla1.1">
          <table:table-cell table:style-name="Tabla1.A2" office:value-type="string">
            <text:p text:style-name="P14"><text:span text:style-name="text-71-c">GTK4</text:span></text:p>
          </table:table-cell>
          <table:table-cell table:style-name="Tabla1.A2" office:value-type="string">
            <text:p text:style-name="P14"><text:span text:style-name="text-71-c">4.6</text:span></text:p>
          </table:table-cell>
        </table:table-row>
        <table:table-row table:style-name="Tabla1.1">
          <table:table-cell table:style-name="Tabla1.A2" office:value-type="string">
            <text:p text:style-name="P14"><text:span text:style-name="text-71-c">glib</text:span></text:p>
          </table:table-cell>
          <table:table-cell table:style-name="Tabla1.A2" office:value-type="string">
            <text:p text:style-name="P14"><text:span text:style-name="text-71-c">2.72</text:span></text:p>
          </table:table-cell>
        </table:table-row>
        <table:table-row table:style-name="Tabla1.1">
          <table:table-cell table:style-name="Tabla1.A2" office:value-type="string">
            <text:p text:style-name="P14"><text:span text:style-name="text-71-c">Debian / Ubuntu</text:span></text:p>
          </table:table-cell>
          <table:table-cell table:style-name="Tabla1.A2" office:value-type="string">
            <text:p text:style-name="P14"><text:span text:style-name="text-71-c">22.04 LTS o posterior</text:span></text:p>
          </table:table-cell>
        </table:table-row>
        <table:table-row table:style-name="Tabla1.1">
          <table:table-cell table:style-name="Tabla1.A2" office:value-type="string">
            <text:p text:style-name="P14"><text:span text:style-name="text-71-c">Red</text:span></text:p>
          </table:table-cell>
          <table:table-cell table:style-name="Tabla1.A2" office:value-type="string">
            <text:p text:style-name="P14"><text:span text:style-name="text-71-c">LAN o internet con acceso al servidor</text:span></text:p>
          </table:table-cell>
        </table:table-row>
      </table:table>
      <text:p text:style-name="P15" loext:marker-style-name="T1"/>
      <text:h text:style-name="P12" text:outline-level="3"><text:span text:style-name="text-61-c">Equipo servidor</text:span></text:h>
      <text:p text:style-name="P9"><text:span text:style-name="text-42-c">El servidor debe tener instalado y en ejecución </text:span><text:span text:style-name="text-6-c">G Radio Player</text:span><text:span text:style-name="text-42-c"> (</text:span><text:span text:style-name="text-44-c">gradio-player</text:span><text:span text:style-name="text-42-c">) versión </text:span><text:span text:style-name="text-6-c">0.2.9</text:span><text:span text:style-name="text-42-c"> o posterior, con el servidor TCP activo.</text:span></text:p>
      <text:p text:style-name="P3"><draw:custom-shape text:anchor-type="as-char" draw:z-index="3" draw:name="Line 4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3. Instalación</text:span></text:h>
      <text:h text:style-name="P12" text:outline-level="3"><text:span text:style-name="text-61-c">Desde el paquete .deb</text:span></text:h>
      <text:p text:style-name="P16"><text:span text:style-name="text-91-c">sudo dpkg -i gr-client_0.1.2_amd64.deb<text:line-break/></text:span></text:p>
      <text:p text:style-name="P9"><text:span text:style-name="text-42-c">O con resolución automática de dependencias:</text:span></text:p>
      <text:p text:style-name="P16"><text:span text:style-name="text-91-c">sudo apt install ./gr-client_0.1.2_amd64.deb<text:line-break/></text:span></text:p>
      <text:h text:style-name="P12" text:outline-level="3"><text:span text:style-name="text-61-c">Ejecutar</text:span></text:h>
      <text:p text:style-name="P16"><text:span text:style-name="text-91-c">gr-client<text:line-break/></text:span></text:p>
      <text:p text:style-name="P9"><text:span text:style-name="text-42-c">O bien desde el menú de aplicaciones: buscar </text:span><text:span text:style-name="text-6-c">G Radio Client</text:span><text:span text:style-name="text-42-c">.</text:span></text:p>
      <text:h text:style-name="P12" text:outline-level="3"><text:span text:style-name="text-61-c">Desinstalar</text:span></text:h>
      <text:p text:style-name="P16"><text:span text:style-name="text-91-c">sudo apt remove gr-client<text:line-break/></text:span></text:p>
      <text:p text:style-name="P3"><draw:custom-shape text:anchor-type="as-char" draw:z-index="4" draw:name="Line 5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4. Configuración del servidor</text:span></text:h>
      <text:p text:style-name="P9"><text:span text:style-name="text-42-c">Antes de conectar el cliente es necesario configurar correctamente el servidor G Radio Player para que acepte conexiones remotas.</text:span></text:p>
      <text:h text:style-name="P12" text:outline-level="3"><text:soft-page-break/><text:span text:style-name="text-61-c">4.1 Archivo de configuración del servidor</text:span></text:h>
      <text:p text:style-name="P9"><text:span text:style-name="text-42-c">El servidor lee su configuración desde:</text:span></text:p>
      <text:p text:style-name="P16"><text:span text:style-name="text-91-c">~/.gradio/data/tmp/gradio.config<text:line-break/></text:span></text:p>
      <text:p text:style-name="P9"><text:span text:style-name="text-42-c">El archivo tiene una línea por campo, en este orden:</text:span></text:p>
      <text:p text:style-name="P16"><text:span text:style-name="text-91-c">Nombre de la radio<text:line-break/>Dispositivo de audio (ej: default)<text:line-break/>G Radio<text:line-break/>Duración del crossfade en segundos (ej: 3.0)<text:line-break/>Puerto del servidor gr-client (ej: 7777)<text:line-break/>Token de autenticación (vacío = sin contraseña)<text:line-break/>Relay habilitado (0 = no, 1 = sí)<text:line-break/>ID del relay (8 dígitos, ej: 12345678)<text:line-break/></text:span></text:p>
      <text:p text:style-name="P2"><text:span text:style-name="text-6-c">Ejemplo de archivo </text:span><text:span text:style-name="text-111-c">gradio.config</text:span><text:span text:style-name="text-6-c">:</text:span></text:p>
      <text:p text:style-name="P16"><text:span text:style-name="text-91-c">Radio Ejemplo FM<text:line-break/>default<text:line-break/>G Radio<text:line-break/>3.0<text:line-break/>7777<text:line-break/>mi-token-seguro<text:line-break/>0<text:line-break/>00000000<text:line-break/></text:span></text:p>
      <text:p text:style-name="P17"><text:span text:style-name="text-116-c">La primera vez que se ejecuta </text:span><text:span text:style-name="text-118-c">gradio.sh</text:span><text:span text:style-name="text-116-c">, el archivo se crea automáticamente con valores por defecto. Se puede editar con cualquier editor de texto mientras el servidor está detenido, o desde la ventana de configuración dentro de la aplicación.</text:span></text:p>
      <text:h text:style-name="P12" text:outline-level="3"><text:span text:style-name="text-61-c">4.2 Puerto del servidor</text:span></text:h>
      <text:p text:style-name="P9"><text:span text:style-name="text-42-c">Por defecto el servidor escucha en el puerto </text:span><text:span text:style-name="text-6-c">7777</text:span><text:span text:style-name="text-42-c"> TCP. Para cambiarlo, editar la línea 5 del archivo </text:span><text:span text:style-name="text-44-c">gradio.config</text:span><text:span text:style-name="text-42-c">.</text:span></text:p>
      <text:p text:style-name="P9"><text:span text:style-name="text-42-c">Asegurarse de que el puerto esté abierto en el firewall del equipo servidor:</text:span></text:p>
      <text:p text:style-name="P16"><text:soft-page-break/><text:span text:style-name="text-91-c"># Verificar que el servidor está escuchando<text:line-break/>ss -tlnp | grep 7777<text:line-break/></text:span></text:p>
      <text:h text:style-name="P12" text:outline-level="3"><text:span text:style-name="text-61-c">4.3 Token de autenticación</text:span></text:h>
      <text:p text:style-name="P9"><text:span text:style-name="text-42-c">El token es una contraseña compartida entre el servidor y todos los clientes. Puede ser cualquier cadena de texto.</text:span></text:p>
      <text:list xml:id="list24152281491562" text:continue-numbering="true" text:style-name="WWNum1">
        <text:list-item>
          <text:p text:style-name="P10"><text:span text:style-name="text-51-c">Si la línea del token está </text:span><text:span text:style-name="text-132-c">vacía</text:span><text:span text:style-name="text-51-c">, el servidor acepta cualquier conexión sin contraseña.</text:span></text:p>
        </text:list-item>
        <text:list-item>
          <text:p text:style-name="P11"><text:span text:style-name="text-51-c">Si tiene contenido, el cliente </text:span><text:span text:style-name="text-132-c">debe</text:span><text:span text:style-name="text-51-c"> ingresar el mismo token para conectarse.</text:span></text:p>
        </text:list-item>
      </text:list>
      <text:p text:style-name="P2"><text:span text:style-name="text-6-c">Recomendación:</text:span><text:span text:style-name="text-42-c"> usar siempre token cuando el servidor sea accesible desde internet.</text:span></text:p>
      <text:h text:style-name="P12" text:outline-level="3"><text:span text:style-name="text-61-c">4.4 Habilitación del relay (acceso remoto por internet)</text:span></text:h>
      <text:p text:style-name="P9"><text:span text:style-name="text-42-c">Para acceder al servidor desde fuera de la red local se usa el sistema de relay. Ver la sección </text:span><text:a xlink:type="simple" xlink:href="#anchor-13" text:style-name="Internet_20_link" text:visited-style-name="Visited_20_Internet_20_Link"><text:span text:style-name="text-142-c">13. Conexión por Internet (relay)</text:span><text:span text:style-name="text-42-c">.</text:span></text:a></text:p>
      <text:p text:style-name="P9"><text:span text:style-name="text-42-c">Para habilitarlo, poner </text:span><text:span text:style-name="text-44-c">1</text:span><text:span text:style-name="text-42-c"> en la línea 7 y un ID de 8 dígitos en la línea 8 del archivo </text:span><text:span text:style-name="text-44-c">gradio.config</text:span><text:span text:style-name="text-42-c">. El servidor se conectará automáticamente al relay al iniciarse.</text:span></text:p>
      <text:h text:style-name="P12" text:outline-level="3"><text:span text:style-name="text-61-c">4.5 Verificar que el servidor está activo</text:span></text:h>
      <text:p text:style-name="P9"><text:span text:style-name="text-42-c">Al ejecutar </text:span><text:span text:style-name="text-44-c">gradio.sh</text:span><text:span text:style-name="text-42-c"> el servidor TCP se inicia automáticamente junto con el reproductor. Para verificarlo:</text:span></text:p>
      <text:p text:style-name="P16"><text:span text:style-name="text-91-c"># Ver procesos activos<text:line-break/>ps aux | grep radio-player<text:line-break/><text:line-break/># Ver puerto abierto<text:line-break/>ss -tlnp | grep 7777<text:line-break/></text:span></text:p>
      <text:p text:style-name="P9"><text:span text:style-name="text-42-c">El cliente mostrará la versión del servidor al conectarse correctamente (ej: </text:span><text:span text:style-name="text-44-c">● Conectado v0.2.9</text:span><text:span text:style-name="text-42-c">).</text:span></text:p>
      <text:p text:style-name="P3"><draw:custom-shape text:anchor-type="as-char" draw:z-index="5" draw:name="Line 6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5. Conexión al servidor</text:span></text:h>
      <text:h text:style-name="P12" text:outline-level="3"><text:span text:style-name="text-61-c">5.1 Panel de conexión</text:span></text:h>
      <text:p text:style-name="P9"><text:span text:style-name="text-42-c">En la parte superior de la ventana principal se encuentra el panel de conexión:</text:span></text:p>
      <text:p text:style-name="P16"><text:soft-page-break/><text:span text:style-name="text-91-c">┌──────────────────────────────────────────────────────────────────┐<text:line-break/>│ <text:s/>Servidor: [192.168.1.100] <text:s/>Puerto: [7777] <text:s/>Token: [••••••••] <text:s text:c="2"/>│<text:line-break/>│ <text:s/>[ ] Internet <text:s text:c="2"/>ID: [________] <text:s text:c="2"/>[Conectar] <text:s text:c="2"/>● Desconectado <text:s text:c="3"/>│<text:line-break/>└──────────────────────────────────────────────────────────────────┘<text:line-break/></text:span></text:p>
      <text:h text:style-name="P12" text:outline-level="3"><text:span text:style-name="text-61-c">5.2 Conexión en red local (LAN)</text:span></text:h>
      <text:list text:style-name="WWNum3">
        <text:list-item>
          <text:p text:style-name="P18"><text:span text:style-name="text-162-c">Dejar el checkbox </text:span><text:span text:style-name="text-164-c">Internet</text:span><text:span text:style-name="text-162-c"> desactivado.</text:span></text:p>
        </text:list-item>
        <text:list-item>
          <text:p text:style-name="P19"><text:span text:style-name="text-162-c">Ingresar la </text:span><text:span text:style-name="text-164-c">IP o hostname</text:span><text:span text:style-name="text-162-c"> del equipo servidor (ej: </text:span><text:span text:style-name="text-170-c">192.168.1.100</text:span><text:span text:style-name="text-162-c"> o </text:span><text:span text:style-name="text-170-c">servidor-radio</text:span><text:span text:style-name="text-162-c">).</text:span></text:p>
        </text:list-item>
        <text:list-item>
          <text:p text:style-name="P19"><text:span text:style-name="text-162-c">Ingresar el </text:span><text:span text:style-name="text-164-c">puerto</text:span><text:span text:style-name="text-162-c"> (por defecto: </text:span><text:span text:style-name="text-170-c">7777</text:span><text:span text:style-name="text-162-c">).</text:span></text:p>
        </text:list-item>
        <text:list-item>
          <text:p text:style-name="P19"><text:span text:style-name="text-162-c">Ingresar el </text:span><text:span text:style-name="text-164-c">token</text:span><text:span text:style-name="text-162-c"> si el servidor lo tiene configurado. Dejar vacío si no hay contraseña.</text:span></text:p>
        </text:list-item>
        <text:list-item>
          <text:p text:style-name="P20"><text:span text:style-name="text-162-c">Hacer clic en </text:span><text:span text:style-name="text-164-c">Conectar</text:span><text:span text:style-name="text-162-c">.</text:span></text:p>
        </text:list-item>
      </text:list>
      <text:p text:style-name="P9"><text:span text:style-name="text-42-c">El indicador de estado cambia a:</text:span></text:p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office:value-type="string">
            <text:p text:style-name="P13"><text:span text:style-name="text-66-c">Estado</text:span></text:p>
          </table:table-cell>
          <table:table-cell table:style-name="Tabla2.A1" office:value-type="string">
            <text:p text:style-name="P13"><text:span text:style-name="text-66-c">Indicador</text:span></text:p>
          </table:table-cell>
        </table:table-row>
        <table:table-row table:style-name="Tabla2.1">
          <table:table-cell table:style-name="Tabla2.A2" office:value-type="string">
            <text:p text:style-name="P14"><text:span text:style-name="text-71-c">Desconectado</text:span></text:p>
          </table:table-cell>
          <table:table-cell table:style-name="Tabla2.A2" office:value-type="string">
            <text:p text:style-name="P14"><text:span text:style-name="text-71-c">● Desconectado (gris)</text:span></text:p>
          </table:table-cell>
        </table:table-row>
        <table:table-row table:style-name="Tabla2.1">
          <table:table-cell table:style-name="Tabla2.A2" office:value-type="string">
            <text:p text:style-name="P14"><text:span text:style-name="text-71-c">Conectando</text:span></text:p>
          </table:table-cell>
          <table:table-cell table:style-name="Tabla2.A2" office:value-type="string">
            <text:p text:style-name="P14"><text:span text:style-name="text-71-c">⟳ Conectando…</text:span></text:p>
          </table:table-cell>
        </table:table-row>
        <table:table-row table:style-name="Tabla2.1">
          <table:table-cell table:style-name="Tabla2.A2" office:value-type="string">
            <text:p text:style-name="P14"><text:span text:style-name="text-71-c">Conectado</text:span></text:p>
          </table:table-cell>
          <table:table-cell table:style-name="Tabla2.A2" office:value-type="string">
            <text:p text:style-name="P14"><text:span text:style-name="text-71-c">● Conectado v0.2.9 (verde)</text:span></text:p>
          </table:table-cell>
        </table:table-row>
        <table:table-row table:style-name="Tabla2.1">
          <table:table-cell table:style-name="Tabla2.A2" office:value-type="string">
            <text:p text:style-name="P14"><text:span text:style-name="text-71-c">Error</text:span></text:p>
          </table:table-cell>
          <table:table-cell table:style-name="Tabla2.A2" office:value-type="string">
            <text:p text:style-name="P14"><text:span text:style-name="text-71-c">✗ Error: descripción (rojo)</text:span></text:p>
          </table:table-cell>
        </table:table-row>
      </table:table>
      <text:p text:style-name="P15" loext:marker-style-name="T1"/>
      <text:h text:style-name="P12" text:outline-level="3"><text:span text:style-name="text-61-c">5.3 Verificar la conexión</text:span></text:h>
      <text:p text:style-name="P9"><text:span text:style-name="text-42-c">Al conectarse correctamente:</text:span></text:p>
      <text:list text:continue-list="list24152281491562" text:style-name="WWNum1">
        <text:list-item>
          <text:p text:style-name="P10"><text:span text:style-name="text-51-c">El indicador muestra verde con la versión del servidor.</text:span></text:p>
        </text:list-item>
        <text:list-item>
          <text:p text:style-name="P10"><text:span text:style-name="text-51-c">El panel Player se actualiza con el estado actual de reproducción.</text:span></text:p>
        </text:list-item>
        <text:list-item>
          <text:p text:style-name="P10"><text:span text:style-name="text-51-c">La playlist del servidor se carga automáticamente.</text:span></text:p>
        </text:list-item>
        <text:list-item>
          <text:p text:style-name="P11"><text:span text:style-name="text-51-c">Todos los controles se habilitan.</text:span></text:p>
        </text:list-item>
      </text:list>
      <text:h text:style-name="P12" text:outline-level="3"><text:span text:style-name="text-61-c">5.4 Reconexión automática</text:span></text:h>
      <text:p text:style-name="P9"><text:span text:style-name="text-42-c">Si la conexión se interrumpe, el cliente intenta reconectarse automáticamente con retroceso exponencial (primero cada 5 segundos, luego aumenta hasta 120 segundos).</text:span></text:p>
      <text:p text:style-name="P3"><draw:custom-shape text:anchor-type="as-char" draw:z-index="6" draw:name="Line 7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6. Interfaz principal</text:span></text:h>
      <text:p text:style-name="P9"><text:span text:style-name="text-42-c">La ventana principal (1400 × 750 px) se divide en dos áreas:</text:span></text:p>
      <text:p text:style-name="P16"><text:span text:style-name="text-91-c">┌─────────────────────────────────────────────────────────────────┐<text:line-break/>│ <text:s text:c="9"/>Panel de conexión (parte superior) <text:s text:c="20"/>│<text:line-break/></text:span><text:soft-page-break/><text:span text:style-name="text-91-c">├──────────────────────┬──────────────────────────────────────────┤<text:line-break/>│ <text:s text:c="21"/>│ <text:s/>┌──────────────────────────────────┐ <text:s text:c="2"/>│<text:line-break/>│ <text:s text:c="21"/>│ <text:s/>│ <text:s/>▶ Player <text:s text:c="23"/>│ <text:s text:c="2"/>│<text:line-break/>│ <text:s text:c="2"/>Buscador <text:s text:c="10"/>│ <text:s/>├──────────────────────────────────┤ <text:s text:c="2"/>│<text:line-break/>│ <text:s text:c="2"/>(siempre visible) <text:s/>│ <text:s/>│ <text:s/>📅 Pautaje <text:s text:c="20"/>│ <text:s text:c="2"/>│<text:line-break/>│ <text:s text:c="21"/>│ <text:s/>├──────────────────────────────────┤ <text:s text:c="2"/>│<text:line-break/>│ <text:s text:c="2"/>- Campo de búsqueda│ <text:s/>│ <text:s/>🎵 Parrilla <text:s text:c="19"/>│ <text:s text:c="2"/>│<text:line-break/>│ <text:s text:c="2"/>- Botón buscar <text:s text:c="4"/>│ <text:s/>├──────────────────────────────────┤ <text:s text:c="2"/>│<text:line-break/>│ <text:s text:c="2"/>- Lista resultados │ <text:s/>│ <text:s/>🎛 Botonera <text:s text:c="19"/>│ <text:s text:c="2"/>│<text:line-break/>│ <text:s text:c="2"/>- Drag-and-drop <text:s text:c="3"/>│ <text:s/>├──────────────────────────────────┤ <text:s text:c="2"/>│<text:line-break/>│ <text:s text:c="21"/>│ <text:s/>│ <text:s/>📊 Reportes <text:s text:c="19"/>│ <text:s text:c="2"/>│<text:line-break/>│ <text:s text:c="21"/>│ <text:s/>└──────────────────────────────────┘ <text:s text:c="2"/>│<text:line-break/>└──────────────────────┴──────────────────────────────────────────┘<text:line-break/></text:span></text:p>
      <text:p text:style-name="P9"><text:span text:style-name="text-42-c">El </text:span><text:span text:style-name="text-6-c">Buscador</text:span><text:span text:style-name="text-42-c"> permanece visible en todo momento a la izquierda. Los paneles funcionales se acceden por pestañas en el área derecha.</text:span></text:p>
      <text:p text:style-name="P3"><draw:custom-shape text:anchor-type="as-char" draw:z-index="7" draw:name="Line 8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7. Panel Player</text:span></text:h>
      <text:p text:style-name="P9"><text:span text:style-name="text-42-c">El panel Player permite controlar la reproducción en tiempo real sobre el servidor.</text:span></text:p>
      <text:h text:style-name="P12" text:outline-level="3"><text:span text:style-name="text-61-c">7.1 Información del track actual</text:span></text:h>
      <text:p text:style-name="P16"><text:span text:style-name="text-91-c">┌─────────────────────────────────────────────────────┐<text:line-break/>│ <text:s/>♪ <text:s/>Nombre del track actual <text:s text:c="71"/>│<text:line-break/>│ <text:s/>01:23 ──────────────●──────────────── 03:45 <text:s text:c="25"/>│<text:line-break/>│ <text:s/>Volumen: ────────────●──── 85 <text:s text:c="55"/>│<text:line-break/>└─────────────────────────────────────────────────────┘<text:line-break/></text:span></text:p>
      <text:list xml:id="list24151897186917" text:continue-numbering="true" text:style-name="WWNum1">
        <text:list-item>
          <text:p text:style-name="P21"><text:span text:style-name="text-132-c">Título:</text:span><text:span text:style-name="text-51-c"> nombre del archivo en reproducción (sin extensión).</text:span></text:p>
        </text:list-item>
        <text:list-item>
          <text:p text:style-name="P21"><text:span text:style-name="text-132-c">Barra de progreso:</text:span><text:span text:style-name="text-51-c"> posición actual / duración total. Solo lectura.</text:span></text:p>
        </text:list-item>
        <text:list-item>
          <text:p text:style-name="P22"><text:span text:style-name="text-132-c">Slider de volumen:</text:span><text:span text:style-name="text-51-c"> ajusta el volumen de música (0–100). El volumen se aplica en el servidor.</text:span></text:p>
        </text:list-item>
      </text:list>
      <text:h text:style-name="P12" text:outline-level="3"><text:span text:style-name="text-61-c">7.2 Controles de reproducción</text:span></text:h>
      <table:table table:name="Tabla3" table:style-name="Tabla3">
        <table:table-column table:style-name="Tabla3.A"/>
        <table:table-column table:style-name="Tabla3.B"/>
        <table:table-row table:style-name="Tabla3.1">
          <table:table-cell table:style-name="Tabla3.A1" office:value-type="string">
            <text:p text:style-name="P13"><text:span text:style-name="text-66-c">Botón</text:span></text:p>
          </table:table-cell>
          <table:table-cell table:style-name="Tabla3.A1" office:value-type="string">
            <text:p text:style-name="P13"><text:span text:style-name="text-66-c">Función</text:span></text:p>
          </table:table-cell>
        </table:table-row>
        <table:table-row table:style-name="Tabla3.1">
          <table:table-cell table:style-name="Tabla3.A2" office:value-type="string">
            <text:p text:style-name="P14"><text:span text:style-name="text-71-c">▶ Play</text:span></text:p>
          </table:table-cell>
          <table:table-cell table:style-name="Tabla3.A2" office:value-type="string">
            <text:p text:style-name="P14"><text:span text:style-name="text-71-c">Inicia la reproducción</text:span></text:p>
          </table:table-cell>
        </table:table-row>
        <table:table-row table:style-name="Tabla3.1">
          <table:table-cell table:style-name="Tabla3.A2" office:value-type="string">
            <text:p text:style-name="P14"><text:span text:style-name="text-71-c">⏸ Pausa</text:span></text:p>
          </table:table-cell>
          <table:table-cell table:style-name="Tabla3.A2" office:value-type="string">
            <text:p text:style-name="P14"><text:span text:style-name="text-71-c">Pausa / reanuda</text:span></text:p>
          </table:table-cell>
        </table:table-row>
        <table:table-row table:style-name="Tabla3.1">
          <table:table-cell table:style-name="Tabla3.A2" office:value-type="string">
            <text:p text:style-name="P14"><text:span text:style-name="text-71-c">⏹ Stop</text:span></text:p>
          </table:table-cell>
          <table:table-cell table:style-name="Tabla3.A2" office:value-type="string">
            <text:p text:style-name="P14"><text:span text:style-name="text-71-c">Detiene la reproducción</text:span></text:p>
          </table:table-cell>
        </table:table-row>
        <table:table-row table:style-name="Tabla3.1">
          <table:table-cell table:style-name="Tabla3.A2" office:value-type="string">
            <text:p text:style-name="P14"><text:span text:style-name="text-71-c">⏭ Stop After</text:span></text:p>
          </table:table-cell>
          <table:table-cell table:style-name="Tabla3.A2" office:value-type="string">
            <text:p text:style-name="P14"><text:span text:style-name="text-71-c">Detiene al terminar el track actual</text:span></text:p>
          </table:table-cell>
        </table:table-row>
        <table:table-row table:style-name="Tabla3.1">
          <table:table-cell table:style-name="Tabla3.A2" office:value-type="string">
            <text:p text:style-name="P14"><text:span text:style-name="text-71-c">→ Skip</text:span></text:p>
          </table:table-cell>
          <table:table-cell table:style-name="Tabla3.A2" office:value-type="string">
            <text:p text:style-name="P14"><text:span text:style-name="text-71-c">Salta al siguiente track de la playlist</text:span></text:p>
          </table:table-cell>
        </table:table-row>
      </table:table>
      <text:p text:style-name="P15" loext:marker-style-name="T1"/>
      <text:p text:style-name="P9"><text:span text:style-name="text-42-c">Todos los controles están deshabilitados cuando el cliente está desconectado.</text:span></text:p>
      <text:h text:style-name="P12" text:outline-level="3"><text:soft-page-break/><text:span text:style-name="text-61-c">7.3 Playlist</text:span></text:h>
      <text:p text:style-name="P9"><text:span text:style-name="text-42-c">Lista las canciones en cola para reproducción en el servidor.</text:span></text:p>
      <text:p text:style-name="P16"><text:span text:style-name="text-91-c">┌──┬────┬─────────────────────────────┬──────────┬──────────────┐<text:line-break/>│ <text:s/>│ # <text:s/>│ Título <text:s text:c="21"/>│ Duración │ Acciones <text:s text:c="4"/>│<text:line-break/>├──┼────┼─────────────────────────────┼──────────┼──────────────┤<text:line-break/>│▶ │ 1 <text:s/>│ Canción actual <text:s text:c="13"/>│ 03:45 <text:s text:c="3"/>│ ▶ <text:s/>↑ <text:s/>↓ <text:s/>✗ <text:s/>│<text:line-break/>│ <text:s/>│ 2 <text:s/>│ Siguiente canción <text:s text:c="10"/>│ 04:12 <text:s text:c="3"/>│ ▶ <text:s/>↑ <text:s/>↓ <text:s/>✗ <text:s/>│<text:line-break/>│ <text:s/>│ 3 <text:s/>│ Otra canción más <text:s text:c="11"/>│ 02:58 <text:s text:c="3"/>│ ▶ <text:s/>↑ <text:s/>↓ <text:s/>✗ <text:s/>│<text:line-break/>└──┴────┴─────────────────────────────┴──────────┴──────────────┘<text:line-break/></text:span></text:p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p text:style-name="P13"><text:span text:style-name="text-66-c">Botón</text:span></text:p>
          </table:table-cell>
          <table:table-cell table:style-name="Tabla4.A1" office:value-type="string">
            <text:p text:style-name="P13"><text:span text:style-name="text-66-c">Función</text:span></text:p>
          </table:table-cell>
        </table:table-row>
        <table:table-row table:style-name="Tabla4.1">
          <table:table-cell table:style-name="Tabla4.A2" office:value-type="string">
            <text:p text:style-name="P14"><text:span text:style-name="text-71-c">▶</text:span></text:p>
          </table:table-cell>
          <table:table-cell table:style-name="Tabla4.A2" office:value-type="string">
            <text:p text:style-name="P14"><text:span text:style-name="text-71-c">Reproducir este track inmediatamente</text:span></text:p>
          </table:table-cell>
        </table:table-row>
        <table:table-row table:style-name="Tabla4.1">
          <table:table-cell table:style-name="Tabla4.A2" office:value-type="string">
            <text:p text:style-name="P14"><text:span text:style-name="text-71-c">↑</text:span></text:p>
          </table:table-cell>
          <table:table-cell table:style-name="Tabla4.A2" office:value-type="string">
            <text:p text:style-name="P14"><text:span text:style-name="text-71-c">Mover una posición arriba</text:span></text:p>
          </table:table-cell>
        </table:table-row>
        <table:table-row table:style-name="Tabla4.1">
          <table:table-cell table:style-name="Tabla4.A2" office:value-type="string">
            <text:p text:style-name="P14"><text:span text:style-name="text-71-c">↓</text:span></text:p>
          </table:table-cell>
          <table:table-cell table:style-name="Tabla4.A2" office:value-type="string">
            <text:p text:style-name="P14"><text:span text:style-name="text-71-c">Mover una posición abajo</text:span></text:p>
          </table:table-cell>
        </table:table-row>
        <table:table-row table:style-name="Tabla4.1">
          <table:table-cell table:style-name="Tabla4.A2" office:value-type="string">
            <text:p text:style-name="P14"><text:span text:style-name="text-71-c">✗</text:span></text:p>
          </table:table-cell>
          <table:table-cell table:style-name="Tabla4.A2" office:value-type="string">
            <text:p text:style-name="P14"><text:span text:style-name="text-71-c">Eliminar de la playlist</text:span></text:p>
          </table:table-cell>
        </table:table-row>
      </table:table>
      <text:p text:style-name="P15" loext:marker-style-name="T1"/>
      <text:h text:style-name="P12" text:outline-level="3"><text:span text:style-name="text-61-c">7.4 Agregar tracks a la playlist</text:span></text:h>
      <text:p text:style-name="P2"><text:span text:style-name="text-6-c">Método principal: drag-and-drop desde el Buscador</text:span></text:p>
      <text:list text:style-name="WWNum4">
        <text:list-item>
          <text:p text:style-name="P23"><text:span text:style-name="text-162-c">Buscar el archivo en el panel Buscador (izquierda).</text:span></text:p>
        </text:list-item>
        <text:list-item>
          <text:p text:style-name="P24"><text:span text:style-name="text-162-c">Hacer clic y arrastrar el resultado hacia la lista de la playlist.</text:span></text:p>
        </text:list-item>
        <text:list-item>
          <text:p text:style-name="P25"><text:span text:style-name="text-162-c">Soltar en la posición deseada.</text:span></text:p>
        </text:list-item>
      </text:list>
      <text:p text:style-name="P9"><text:span text:style-name="text-42-c">La duración se obtiene automáticamente del servidor.</text:span></text:p>
      <text:p text:style-name="P9"><text:span text:style-name="text-42-c">La playlist se actualiza en tiempo real: si otro operador modifica la playlist en el servidor o desde otro cliente, los cambios se reflejan automáticamente.</text:span></text:p>
      <text:p text:style-name="P3"><draw:custom-shape text:anchor-type="as-char" draw:z-index="8" draw:name="Line 9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8. Buscador de audio</text:span></text:h>
      <text:p text:style-name="P9"><text:span text:style-name="text-42-c">El buscador permite localizar archivos de audio almacenados en el servidor y arrastrarlos a cualquier panel.</text:span></text:p>
      <text:h text:style-name="P12" text:outline-level="3"><text:span text:style-name="text-61-c">8.1 Búsqueda</text:span></text:h>
      <text:p text:style-name="P16"><text:span text:style-name="text-91-c">┌─────────────────────────────────┐<text:line-break/>│ Buscar: [adele <text:s text:c="10"/>] 🔍 <text:s/>│<text:line-break/>│ En: <text:s text:c="4"/>[/home/radio/mus <text:s/>] <text:s text:c="4"/>│<text:line-break/>│ <text:s text:c="25"/>⟳ Índice │<text:line-break/>├─────────────────────────────────┤<text:line-break/></text:span><text:soft-page-break/><text:span text:style-name="text-91-c">│ Nombre <text:s text:c="8"/>│ Duración <text:s text:c="6"/>│<text:line-break/>│ Rolling.mp3 <text:s text:c="3"/>│ 03:43.000 <text:s text:c="5"/>│<text:line-break/>│ Someone.mp3 <text:s text:c="3"/>│ 04:52.000 <text:s text:c="5"/>│<text:line-break/>│ Hello.mp3 <text:s text:c="5"/>│ 04:55.000 <text:s text:c="5"/>│<text:line-break/>└─────────────────────────────────┘<text:line-break/></text:span></text:p>
      <text:list text:continue-list="list24151897186917" text:style-name="WWNum1">
        <text:list-item>
          <text:p text:style-name="P21"><text:span text:style-name="text-132-c">Buscar:</text:span><text:span text:style-name="text-51-c"> nombre del archivo (parcial, sin distinguir mayúsculas).</text:span></text:p>
        </text:list-item>
        <text:list-item>
          <text:p text:style-name="P21"><text:span text:style-name="text-132-c">En:</text:span><text:span text:style-name="text-51-c"> ruta opcional para limitar la búsqueda a una carpeta específica. Si se deja vacío, busca en todo el servidor.</text:span></text:p>
        </text:list-item>
        <text:list-item>
          <text:p text:style-name="P21"><text:span text:style-name="text-132-c">Botón 🔍 o Enter:</text:span><text:span text:style-name="text-51-c"> ejecuta la búsqueda.</text:span></text:p>
        </text:list-item>
        <text:list-item>
          <text:p text:style-name="P22"><text:span text:style-name="text-132-c">Botón ⟳ Índice:</text:span><text:span text:style-name="text-51-c"> actualiza la base de datos de búsqueda en el servidor. Necesario si se agregaron archivos nuevos recientemente.</text:span></text:p>
        </text:list-item>
      </text:list>
      <text:p text:style-name="P17"><text:span text:style-name="text-116-c">La búsqueda usa una base de datos local del servidor (</text:span><text:span text:style-name="text-118-c">~/.gradio/locatedb</text:span><text:span text:style-name="text-116-c">). Si los resultados no incluyen archivos recientes, hacer clic en </text:span><text:span text:style-name="text-270-c">⟳ Índice</text:span><text:span text:style-name="text-116-c"> para actualizar.</text:span></text:p>
      <text:h text:style-name="P12" text:outline-level="3"><text:span text:style-name="text-61-c">8.2 Menú contextual (clic derecho)</text:span></text:h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office:value-type="string">
            <text:p text:style-name="P13"><text:span text:style-name="text-66-c">Opción</text:span></text:p>
          </table:table-cell>
          <table:table-cell table:style-name="Tabla5.A1" office:value-type="string">
            <text:p text:style-name="P13"><text:span text:style-name="text-66-c">Función</text:span></text:p>
          </table:table-cell>
        </table:table-row>
        <table:table-row table:style-name="Tabla5.1">
          <table:table-cell table:style-name="Tabla5.A2" office:value-type="string">
            <text:p text:style-name="P14"><text:span text:style-name="text-71-c">▶ Reproducir ahora</text:span></text:p>
          </table:table-cell>
          <table:table-cell table:style-name="Tabla5.A2" office:value-type="string">
            <text:p text:style-name="P14"><text:span text:style-name="text-71-c">Envía el archivo al servidor para reproducción inmediata</text:span></text:p>
          </table:table-cell>
        </table:table-row>
        <table:table-row table:style-name="Tabla5.1">
          <table:table-cell table:style-name="Tabla5.A2" office:value-type="string">
            <text:p text:style-name="P14"><text:span text:style-name="text-71-c">+ Agregar al playlist</text:span></text:p>
          </table:table-cell>
          <table:table-cell table:style-name="Tabla5.A2" office:value-type="string">
            <text:p text:style-name="P14"><text:span text:style-name="text-71-c">Lo añade al final de la playlist</text:span></text:p>
          </table:table-cell>
        </table:table-row>
        <table:table-row table:style-name="Tabla5.1">
          <table:table-cell table:style-name="Tabla5.A2" office:value-type="string">
            <text:p text:style-name="P14"><text:span text:style-name="text-71-c">📋 Copiar ruta</text:span></text:p>
          </table:table-cell>
          <table:table-cell table:style-name="Tabla5.A2" office:value-type="string">
            <text:p text:style-name="P14"><text:span text:style-name="text-71-c">Copia la ruta completa al portapapeles</text:span></text:p>
          </table:table-cell>
        </table:table-row>
      </table:table>
      <text:p text:style-name="P15" loext:marker-style-name="T1"/>
      <text:h text:style-name="P12" text:outline-level="3"><text:span text:style-name="text-61-c">8.3 Drag-and-drop</text:span></text:h>
      <text:p text:style-name="P9"><text:span text:style-name="text-42-c">Los archivos del buscador pueden arrastrarse hacia:</text:span></text:p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office:value-type="string">
            <text:p text:style-name="P13"><text:span text:style-name="text-66-c">Destino</text:span></text:p>
          </table:table-cell>
          <table:table-cell table:style-name="Tabla6.A1" office:value-type="string">
            <text:p text:style-name="P13"><text:span text:style-name="text-66-c">Efecto</text:span></text:p>
          </table:table-cell>
        </table:table-row>
        <table:table-row table:style-name="Tabla6.1">
          <table:table-cell table:style-name="Tabla6.A2" office:value-type="string">
            <text:p text:style-name="P14"><text:span text:style-name="text-71-c">Playlist (panel Player)</text:span></text:p>
          </table:table-cell>
          <table:table-cell table:style-name="Tabla6.A2" office:value-type="string">
            <text:p text:style-name="P14"><text:span text:style-name="text-71-c">Agrega el track a la playlist en la posición soltada</text:span></text:p>
          </table:table-cell>
        </table:table-row>
        <table:table-row table:style-name="Tabla6.1">
          <table:table-cell table:style-name="Tabla6.A2" office:value-type="string">
            <text:p text:style-name="P14"><text:span text:style-name="text-71-c">Panel Pautaje</text:span></text:p>
          </table:table-cell>
          <table:table-cell table:style-name="Tabla6.A2" office:value-type="string">
            <text:p text:style-name="P14"><text:span text:style-name="text-71-c">Crea una nueva entrada comercial con ese archivo</text:span></text:p>
          </table:table-cell>
        </table:table-row>
        <table:table-row table:style-name="Tabla6.1">
          <table:table-cell table:style-name="Tabla6.A2" office:value-type="string">
            <text:p text:style-name="P14"><text:span text:style-name="text-71-c">Panel Parrilla</text:span></text:p>
          </table:table-cell>
          <table:table-cell table:style-name="Tabla6.A2" office:value-type="string">
            <text:p text:style-name="P14"><text:span text:style-name="text-71-c">Agrega el archivo como item en la hora seleccionada</text:span></text:p>
          </table:table-cell>
        </table:table-row>
      </table:table>
      <text:p text:style-name="P15" loext:marker-style-name="T1"/>
      <text:p text:style-name="P3"><draw:custom-shape text:anchor-type="as-char" draw:z-index="9" draw:name="Line 10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9. Panel Pautaje</text:span></text:h>
      <text:p text:style-name="P9"><text:span text:style-name="text-42-c">Permite editar la programación de comerciales, eventos y eventos en espera del servidor.</text:span></text:p>
      <text:h text:style-name="P12" text:outline-level="3"><text:span text:style-name="text-61-c">9.1 Tipos de pautaje</text:span></text:h>
      <text:p text:style-name="P9"><text:span text:style-name="text-42-c">El panel tiene tres pestañas:</text:span></text:p>
      <table:table table:name="Tabla7" table:style-name="Tabla7">
        <table:table-column table:style-name="Tabla7.A" table:number-columns-repeated="3"/>
        <table:table-row table:style-name="Tabla7.1">
          <table:table-cell table:style-name="Tabla7.A1" office:value-type="string">
            <text:p text:style-name="P13"><text:span text:style-name="text-66-c">Pestaña</text:span></text:p>
          </table:table-cell>
          <table:table-cell table:style-name="Tabla7.A1" office:value-type="string">
            <text:p text:style-name="P13"><text:span text:style-name="text-66-c">Carpeta en servidor</text:span></text:p>
          </table:table-cell>
          <table:table-cell table:style-name="Tabla7.A1" office:value-type="string">
            <text:p text:style-name="P13"><text:span text:style-name="text-66-c">Uso</text:span></text:p>
          </table:table-cell>
        </table:table-row>
        <text:soft-page-break/>
        <table:table-row table:style-name="Tabla7.1">
          <table:table-cell table:style-name="Tabla7.A2" office:value-type="string">
            <text:p text:style-name="P14"><text:span text:style-name="text-71-c">Comerciales</text:span></text:p>
          </table:table-cell>
          <table:table-cell table:style-name="Tabla7.A2" office:value-type="string">
            <text:p text:style-name="P26"><text:span text:style-name="text-300-c">~/.gradio/data/comerciales/</text:span></text:p>
          </table:table-cell>
          <table:table-cell table:style-name="Tabla7.A2" office:value-type="string">
            <text:p text:style-name="P14"><text:span text:style-name="text-71-c">Publicidad programada</text:span></text:p>
          </table:table-cell>
        </table:table-row>
        <table:table-row table:style-name="Tabla7.1">
          <table:table-cell table:style-name="Tabla7.A2" office:value-type="string">
            <text:p text:style-name="P14"><text:span text:style-name="text-71-c">Eventos</text:span></text:p>
          </table:table-cell>
          <table:table-cell table:style-name="Tabla7.A2" office:value-type="string">
            <text:p text:style-name="P26"><text:span text:style-name="text-300-c">~/.gradio/data/eventos/</text:span></text:p>
          </table:table-cell>
          <table:table-cell table:style-name="Tabla7.A2" office:value-type="string">
            <text:p text:style-name="P14"><text:span text:style-name="text-71-c">Eventos instantáneos</text:span></text:p>
          </table:table-cell>
        </table:table-row>
        <table:table-row table:style-name="Tabla7.1">
          <table:table-cell table:style-name="Tabla7.A2" office:value-type="string">
            <text:p text:style-name="P14"><text:span text:style-name="text-71-c">Eventos-Espera</text:span></text:p>
          </table:table-cell>
          <table:table-cell table:style-name="Tabla7.A2" office:value-type="string">
            <text:p text:style-name="P26"><text:span text:style-name="text-300-c">~/.gradio/data/eventos-espera/</text:span></text:p>
          </table:table-cell>
          <table:table-cell table:style-name="Tabla7.A2" office:value-type="string">
            <text:p text:style-name="P14"><text:span text:style-name="text-71-c">Eventos en cola</text:span></text:p>
          </table:table-cell>
        </table:table-row>
      </table:table>
      <text:p text:style-name="P15" loext:marker-style-name="T1"/>
      <text:h text:style-name="P12" text:outline-level="3"><text:span text:style-name="text-61-c">9.2 Selección de hora y minuto</text:span></text:h>
      <text:p text:style-name="P16"><text:span text:style-name="text-91-c">Hora: [10 ▾] <text:s text:c="2"/>Minuto: [30 ▾] <text:s text:c="2"/>[⟳ Cargar]<text:line-break/></text:span></text:p>
      <text:list text:continue-numbering="true" text:style-name="WWNum1">
        <text:list-item>
          <text:p text:style-name="P21"><text:span text:style-name="text-132-c">Hora:</text:span><text:span text:style-name="text-51-c"> 00 a 23.</text:span></text:p>
        </text:list-item>
        <text:list-item>
          <text:p text:style-name="P21"><text:span text:style-name="text-132-c">Minuto:</text:span><text:span text:style-name="text-51-c"> 00, 05, 10, 15, 20, 25, 30, 35, 40, 45, 50, 55.</text:span></text:p>
        </text:list-item>
        <text:list-item>
          <text:p text:style-name="P11"><text:span text:style-name="text-51-c">Hacer clic en </text:span><text:span text:style-name="text-132-c">⟳ Cargar</text:span><text:span text:style-name="text-51-c"> para ver las entradas de esa franja horaria.</text:span></text:p>
        </text:list-item>
      </text:list>
      <text:h text:style-name="P12" text:outline-level="3"><text:span text:style-name="text-61-c">9.3 Tabla de entradas</text:span></text:h>
      <text:p text:style-name="P16"><text:span text:style-name="text-91-c">┌──────────────────────────────┬──────────┬──────────┬──────────┐<text:line-break/>│ Archivo <text:s text:c="21"/>│ Días <text:s text:c="4"/>│ Inicio <text:s text:c="2"/>│ Fin <text:s text:c="5"/>│<text:line-break/>├──────────────────────────────┼──────────┼──────────┼──────────┤<text:line-break/>│ /radio/comerciales/spot1.mp3 │ 12345 <text:s text:c="3"/>│ 20250101 │ 20251231 │<text:line-break/>│ /radio/comerciales/spot2.mp3 │ 1234567 <text:s/>│ 20250601 │ 20250630 │<text:line-break/>└──────────────────────────────┴──────────┴──────────┴──────────┘<text:line-break/></text:span></text:p>
      <text:p text:style-name="P2"><text:span text:style-name="text-6-c">Columna Días:</text:span><text:span text:style-name="text-42-c"> máscara numérica donde cada dígito representa un día de la semana:</text:span></text:p>
      <text:p text:style-name="P16"><text:span text:style-name="text-91-c">1 = Lunes <text:s text:c="2"/>2 = Martes <text:s/>3 = Miércoles <text:s/>4 = Jueves<text:line-break/>5 = Viernes <text:s/>6 = Sábado <text:s/>7 = Domingo<text:line-break/></text:span></text:p>
      <text:p text:style-name="P9"><text:span text:style-name="text-42-c">Ejemplo: </text:span><text:span text:style-name="text-44-c">135</text:span><text:span text:style-name="text-42-c"> = solo Lunes, Miércoles y Viernes.</text:span></text:p>
      <text:p text:style-name="P2"><text:span text:style-name="text-6-c">Columna Inicio / Fin:</text:span><text:span text:style-name="text-42-c"> fechas en formato </text:span><text:span text:style-name="text-44-c">YYYYMMDD</text:span><text:span text:style-name="text-42-c">. Fuera de ese rango el audio no se emite.</text:span></text:p>
      <text:h text:style-name="P12" text:outline-level="3"><text:span text:style-name="text-61-c">9.4 Barra de herramientas</text:span></text:h>
      <table:table table:name="Tabla8" table:style-name="Tabla8">
        <table:table-column table:style-name="Tabla8.A"/>
        <table:table-column table:style-name="Tabla8.B"/>
        <table:table-row table:style-name="Tabla8.1">
          <table:table-cell table:style-name="Tabla8.A1" office:value-type="string">
            <text:p text:style-name="P13"><text:span text:style-name="text-66-c">Botón</text:span></text:p>
          </table:table-cell>
          <table:table-cell table:style-name="Tabla8.A1" office:value-type="string">
            <text:p text:style-name="P13"><text:span text:style-name="text-66-c">Función</text:span></text:p>
          </table:table-cell>
        </table:table-row>
        <table:table-row table:style-name="Tabla8.1">
          <table:table-cell table:style-name="Tabla8.A2" office:value-type="string">
            <text:p text:style-name="P14"><text:span text:style-name="text-71-c">+ Nueva</text:span></text:p>
          </table:table-cell>
          <table:table-cell table:style-name="Tabla8.A2" office:value-type="string">
            <text:p text:style-name="P14"><text:span text:style-name="text-71-c">Abre el diálogo para agregar una entrada</text:span></text:p>
          </table:table-cell>
        </table:table-row>
        <table:table-row table:style-name="Tabla8.1">
          <table:table-cell table:style-name="Tabla8.A2" office:value-type="string">
            <text:p text:style-name="P14"><text:span text:style-name="text-71-c">✏ Editar</text:span></text:p>
          </table:table-cell>
          <table:table-cell table:style-name="Tabla8.A2" office:value-type="string">
            <text:p text:style-name="P14"><text:span text:style-name="text-71-c">Edita la entrada seleccionada</text:span></text:p>
          </table:table-cell>
        </table:table-row>
        <table:table-row table:style-name="Tabla8.1">
          <table:table-cell table:style-name="Tabla8.A2" office:value-type="string">
            <text:p text:style-name="P14"><text:span text:style-name="text-71-c">✗ Eliminar</text:span></text:p>
          </table:table-cell>
          <table:table-cell table:style-name="Tabla8.A2" office:value-type="string">
            <text:p text:style-name="P14"><text:span text:style-name="text-71-c">Borra la entrada seleccionada</text:span></text:p>
          </table:table-cell>
        </table:table-row>
        <table:table-row table:style-name="Tabla8.1">
          <table:table-cell table:style-name="Tabla8.A2" office:value-type="string">
            <text:p text:style-name="P14"><text:span text:style-name="text-71-c">↑ / ↓</text:span></text:p>
          </table:table-cell>
          <table:table-cell table:style-name="Tabla8.A2" office:value-type="string">
            <text:p text:style-name="P14"><text:span text:style-name="text-71-c">Cambia el orden de reproducción</text:span></text:p>
          </table:table-cell>
        </table:table-row>
        <table:table-row table:style-name="Tabla8.1">
          <table:table-cell table:style-name="Tabla8.A2" office:value-type="string">
            <text:p text:style-name="P14"><text:span text:style-name="text-71-c">💾 Guardar</text:span></text:p>
          </table:table-cell>
          <table:table-cell table:style-name="Tabla8.A2" office:value-type="string">
            <text:p text:style-name="P14"><text:span text:style-name="text-71-c">Envía los cambios al servidor</text:span></text:p>
          </table:table-cell>
        </table:table-row>
      </table:table>
      <text:p text:style-name="P15" loext:marker-style-name="T1"/>
      <text:p text:style-name="P17"><text:span text:style-name="text-116-c">Los cambios </text:span><text:span text:style-name="text-270-c">no se aplican hasta presionar 💾 Guardar</text:span><text:span text:style-name="text-116-c">.</text:span></text:p>
      <text:h text:style-name="P12" text:outline-level="3"><text:soft-page-break/><text:span text:style-name="text-61-c">9.5 Diálogo de nueva entrada / edición</text:span></text:h>
      <text:p text:style-name="P16"><text:span text:style-name="text-91-c">Ruta: <text:s/>[/radio/comerciales/spot1.mp3 <text:s text:c="13"/>]<text:line-break/><text:line-break/>Días activos:<text:line-break/>[✓] Lun <text:s/>[✓] Mar <text:s/>[✓] Mié <text:s/>[✓] Jue <text:s/>[✓] Vie <text:s/>[ ] Sáb <text:s/>[ ] Dom<text:line-break/><text:line-break/>Inicio: [20250101] <text:s text:c="7"/>Fin: [20251231]<text:line-break/><text:line-break/> <text:s text:c="29"/>[Cancelar] <text:s/>[Aceptar]<text:line-break/></text:span></text:p>
      <text:list text:continue-numbering="true" text:style-name="WWNum1">
        <text:list-item>
          <text:p text:style-name="P21"><text:span text:style-name="text-132-c">Ruta:</text:span><text:span text:style-name="text-51-c"> ruta completa del archivo en el servidor. Se puede pegar desde el buscador.</text:span></text:p>
        </text:list-item>
        <text:list-item>
          <text:p text:style-name="P21"><text:span text:style-name="text-132-c">Días activos:</text:span><text:span text:style-name="text-51-c"> marcar los días en que debe emitirse.</text:span></text:p>
        </text:list-item>
        <text:list-item>
          <text:p text:style-name="P22"><text:span text:style-name="text-132-c">Inicio / Fin:</text:span><text:span text:style-name="text-51-c"> período de vigencia en formato </text:span><text:span text:style-name="text-354-c">YYYYMMDD</text:span><text:span text:style-name="text-51-c">.</text:span></text:p>
        </text:list-item>
      </text:list>
      <text:h text:style-name="P12" text:outline-level="3"><text:span text:style-name="text-61-c">9.6 Drag-and-drop desde el buscador</text:span></text:h>
      <text:p text:style-name="P9"><text:span text:style-name="text-42-c">Arrastrar un archivo desde el Buscador hacia la tabla de pautaje crea automáticamente una nueva entrada con:</text:span></text:p>
      <text:list text:continue-numbering="true" text:style-name="WWNum1">
        <text:list-item>
          <text:p text:style-name="P10"><text:span text:style-name="text-51-c">Ruta = archivo arrastrado</text:span></text:p>
        </text:list-item>
        <text:list-item>
          <text:p text:style-name="P10"><text:span text:style-name="text-51-c">Días = todos (1234567)</text:span></text:p>
        </text:list-item>
        <text:list-item>
          <text:p text:style-name="P11"><text:span text:style-name="text-51-c">Inicio y Fin = fecha actual</text:span></text:p>
        </text:list-item>
      </text:list>
      <text:p text:style-name="P9"><text:span text:style-name="text-42-c">Editar la entrada para ajustar días y fechas según corresponda.</text:span></text:p>
      <text:p text:style-name="P3"><draw:custom-shape text:anchor-type="as-char" draw:z-index="10" draw:name="Line 11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10. Panel Parrilla</text:span></text:h>
      <text:p text:style-name="P9"><text:span text:style-name="text-42-c">Permite editar la programación musical horaria del servidor.</text:span></text:p>
      <text:h text:style-name="P12" text:outline-level="3"><text:span text:style-name="text-61-c">10.1 Selección de día y hora</text:span></text:h>
      <text:p text:style-name="P16"><text:span text:style-name="text-91-c">Día: <text:s/>[Lunes ▾] <text:s text:c="3"/>Hora: [10 ▾] <text:s text:c="3"/>[⟳ Cargar]<text:line-break/></text:span></text:p>
      <text:p text:style-name="P9"><text:span text:style-name="text-42-c">Seleccionar el día de la semana y la hora (00–23), luego hacer clic en </text:span><text:span text:style-name="text-6-c">⟳ Cargar</text:span><text:span text:style-name="text-42-c">.</text:span></text:p>
      <text:h text:style-name="P12" text:outline-level="3"><text:span text:style-name="text-61-c">10.2 Lista de items</text:span></text:h>
      <text:p text:style-name="P16"><text:span text:style-name="text-91-c">┌────┬──────────────────────────────────────────────┐<text:line-break/>│ # <text:s/>│ Item <text:s text:c="40"/>│<text:line-break/>├────┼──────────────────────────────────────────────┤<text:line-break/></text:span><text:soft-page-break/><text:span text:style-name="text-91-c">│ 1 <text:s/>│ Hora <text:s text:c="40"/>│<text:line-break/>│ 2 <text:s/>│ /radio/musica/pop/* <text:s text:c="25"/>│<text:line-break/>│ 3 <text:s/>│ /radio/musica/pop/cancion-especial.mp3 <text:s text:c="6"/>│<text:line-break/>│ 4 <text:s/>│ /radio/musica/rock/* <text:s text:c="24"/>│<text:line-break/>└────┴──────────────────────────────────────────────┘<text:line-break/></text:span></text:p>
      <text:p text:style-name="P9"><text:span text:style-name="text-42-c">Tipos de item:</text:span></text:p>
      <table:table table:name="Tabla9" table:style-name="Tabla9">
        <table:table-column table:style-name="Tabla9.A"/>
        <table:table-column table:style-name="Tabla9.B"/>
        <table:table-row table:style-name="Tabla9.1">
          <table:table-cell table:style-name="Tabla9.A1" office:value-type="string">
            <text:p text:style-name="P13"><text:span text:style-name="text-66-c">Item</text:span></text:p>
          </table:table-cell>
          <table:table-cell table:style-name="Tabla9.A1" office:value-type="string">
            <text:p text:style-name="P13"><text:span text:style-name="text-66-c">Comportamiento</text:span></text:p>
          </table:table-cell>
        </table:table-row>
        <table:table-row table:style-name="Tabla9.1">
          <table:table-cell table:style-name="Tabla9.A2" office:value-type="string">
            <text:p text:style-name="P26"><text:span text:style-name="text-300-c">/ruta/archivo.mp3</text:span></text:p>
          </table:table-cell>
          <table:table-cell table:style-name="Tabla9.A2" office:value-type="string">
            <text:p text:style-name="P14"><text:span text:style-name="text-71-c">Reproduce ese archivo exacto</text:span></text:p>
          </table:table-cell>
        </table:table-row>
        <table:table-row table:style-name="Tabla9.1">
          <table:table-cell table:style-name="Tabla9.A2" office:value-type="string">
            <text:p text:style-name="P26"><text:span text:style-name="text-300-c">/ruta/carpeta/*</text:span></text:p>
          </table:table-cell>
          <table:table-cell table:style-name="Tabla9.A2" office:value-type="string">
            <text:p text:style-name="P14"><text:span text:style-name="text-71-c">Elige un archivo al azar de esa carpeta</text:span></text:p>
          </table:table-cell>
        </table:table-row>
        <table:table-row table:style-name="Tabla9.1">
          <table:table-cell table:style-name="Tabla9.A2" office:value-type="string">
            <text:p text:style-name="P26"><text:span text:style-name="text-300-c">Hora</text:span></text:p>
          </table:table-cell>
          <table:table-cell table:style-name="Tabla9.A2" office:value-type="string">
            <text:p text:style-name="P14"><text:span text:style-name="text-71-c">Reproduce el jingle de hora correspondiente</text:span></text:p>
          </table:table-cell>
        </table:table-row>
        <table:table-row table:style-name="Tabla9.1">
          <table:table-cell table:style-name="Tabla9.A2" office:value-type="string">
            <text:p text:style-name="P26"><text:span text:style-name="text-300-c">http://stream.url</text:span></text:p>
          </table:table-cell>
          <table:table-cell table:style-name="Tabla9.A2" office:value-type="string">
            <text:p text:style-name="P14"><text:span text:style-name="text-71-c">Conecta al stream de internet</text:span></text:p>
          </table:table-cell>
        </table:table-row>
      </table:table>
      <text:p text:style-name="P15" loext:marker-style-name="T1"/>
      <text:h text:style-name="P12" text:outline-level="3"><text:span text:style-name="text-61-c">10.3 Barra de herramientas</text:span></text:h>
      <table:table table:name="Tabla10" table:style-name="Tabla10">
        <table:table-column table:style-name="Tabla10.A"/>
        <table:table-column table:style-name="Tabla10.B"/>
        <table:table-row table:style-name="Tabla10.1">
          <table:table-cell table:style-name="Tabla10.A1" office:value-type="string">
            <text:p text:style-name="P13"><text:span text:style-name="text-66-c">Botón</text:span></text:p>
          </table:table-cell>
          <table:table-cell table:style-name="Tabla10.A1" office:value-type="string">
            <text:p text:style-name="P13"><text:span text:style-name="text-66-c">Función</text:span></text:p>
          </table:table-cell>
        </table:table-row>
        <table:table-row table:style-name="Tabla10.1">
          <table:table-cell table:style-name="Tabla10.A2" office:value-type="string">
            <text:p text:style-name="P14"><text:span text:style-name="text-71-c">+ Archivo</text:span></text:p>
          </table:table-cell>
          <table:table-cell table:style-name="Tabla10.A2" office:value-type="string">
            <text:p text:style-name="P14"><text:span text:style-name="text-71-c">Agrega una ruta de archivo específico</text:span></text:p>
          </table:table-cell>
        </table:table-row>
        <table:table-row table:style-name="Tabla10.1">
          <table:table-cell table:style-name="Tabla10.A2" office:value-type="string">
            <text:p text:style-name="P14"><text:span text:style-name="text-71-c">+ Carpeta/*</text:span></text:p>
          </table:table-cell>
          <table:table-cell table:style-name="Tabla10.A2" office:value-type="string">
            <text:p text:style-name="P14"><text:span text:style-name="text-71-c">Agrega una carpeta para selección aleatoria</text:span></text:p>
          </table:table-cell>
        </table:table-row>
        <table:table-row table:style-name="Tabla10.1">
          <table:table-cell table:style-name="Tabla10.A2" office:value-type="string">
            <text:p text:style-name="P14"><text:span text:style-name="text-71-c">+ Hora</text:span></text:p>
          </table:table-cell>
          <table:table-cell table:style-name="Tabla10.A2" office:value-type="string">
            <text:p text:style-name="P14"><text:span text:style-name="text-71-c">Inserta el marcador de jingle de hora</text:span></text:p>
          </table:table-cell>
        </table:table-row>
        <table:table-row table:style-name="Tabla10.1">
          <table:table-cell table:style-name="Tabla10.A2" office:value-type="string">
            <text:p text:style-name="P14"><text:span text:style-name="text-71-c">+ URL</text:span></text:p>
          </table:table-cell>
          <table:table-cell table:style-name="Tabla10.A2" office:value-type="string">
            <text:p text:style-name="P14"><text:span text:style-name="text-71-c">Agrega una URL de streaming</text:span></text:p>
          </table:table-cell>
        </table:table-row>
        <table:table-row table:style-name="Tabla10.1">
          <table:table-cell table:style-name="Tabla10.A2" office:value-type="string">
            <text:p text:style-name="P14"><text:span text:style-name="text-71-c">✗ Eliminar</text:span></text:p>
          </table:table-cell>
          <table:table-cell table:style-name="Tabla10.A2" office:value-type="string">
            <text:p text:style-name="P14"><text:span text:style-name="text-71-c">Elimina el item seleccionado</text:span></text:p>
          </table:table-cell>
        </table:table-row>
        <table:table-row table:style-name="Tabla10.1">
          <table:table-cell table:style-name="Tabla10.A2" office:value-type="string">
            <text:p text:style-name="P14"><text:span text:style-name="text-71-c">↑ / ↓</text:span></text:p>
          </table:table-cell>
          <table:table-cell table:style-name="Tabla10.A2" office:value-type="string">
            <text:p text:style-name="P14"><text:span text:style-name="text-71-c">Cambia el orden</text:span></text:p>
          </table:table-cell>
        </table:table-row>
        <table:table-row table:style-name="Tabla10.1">
          <table:table-cell table:style-name="Tabla10.A2" office:value-type="string">
            <text:p text:style-name="P14"><text:span text:style-name="text-71-c">💾 Guardar</text:span></text:p>
          </table:table-cell>
          <table:table-cell table:style-name="Tabla10.A2" office:value-type="string">
            <text:p text:style-name="P14"><text:span text:style-name="text-71-c">Envía los cambios al servidor</text:span></text:p>
          </table:table-cell>
        </table:table-row>
      </table:table>
      <text:p text:style-name="P15" loext:marker-style-name="T1"/>
      <text:p text:style-name="P17"><text:span text:style-name="text-116-c">Los cambios </text:span><text:span text:style-name="text-270-c">no se aplican hasta presionar 💾 Guardar</text:span><text:span text:style-name="text-116-c">.</text:span></text:p>
      <text:h text:style-name="P12" text:outline-level="3"><text:span text:style-name="text-61-c">10.4 Drag-and-drop desde el buscador</text:span></text:h>
      <text:p text:style-name="P9"><text:span text:style-name="text-42-c">Arrastrar un archivo desde el Buscador hacia la lista de parrilla lo agrega como item de archivo específico en la posición donde se suelta.</text:span></text:p>
      <text:p text:style-name="P3"><draw:custom-shape text:anchor-type="as-char" draw:z-index="11" draw:name="Line 12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11. Panel Botonera</text:span></text:h>
      <text:p text:style-name="P9"><text:span text:style-name="text-42-c">La botonera es una grilla de botones de acceso rápido para reproducir audios con un solo clic.</text:span></text:p>
      <text:h text:style-name="P12" text:outline-level="3"><text:span text:style-name="text-61-c">11.1 Vista de la botonera</text:span></text:h>
      <text:p text:style-name="P16"><text:span text:style-name="text-91-c">┌────────────┬────────────┬────────────┬────────────┐<text:line-break/>│ <text:s/>Intro <text:s text:c="4"/>│ <text:s/>Cierre <text:s text:c="3"/>│ <text:s/>Cortina <text:s text:c="2"/>│ <text:s/>Jingle 1 <text:s/>│<text:line-break/>│ <text:s/>(rojo) <text:s text:c="3"/>│ <text:s/>(azul) <text:s text:c="3"/>│ <text:s/>(verde) <text:s text:c="2"/>│ <text:s/>(naranja) │<text:line-break/></text:span><text:soft-page-break/><text:span text:style-name="text-91-c">├────────────┼────────────┼────────────┼────────────┤<text:line-break/>│ <text:s/>... <text:s text:c="6"/>│ <text:s/>... <text:s text:c="6"/>│ <text:s/>... <text:s text:c="6"/>│ <text:s/>... <text:s text:c="6"/>│<text:line-break/>└────────────┴────────────┴────────────┴────────────┘<text:line-break/></text:span></text:p>
      <text:list xml:id="list24151687348762" text:continue-numbering="true" text:style-name="WWNum1">
        <text:list-item>
          <text:p text:style-name="P10"><text:span text:style-name="text-51-c">Hasta 100 botones organizados en filas de 8.</text:span></text:p>
        </text:list-item>
        <text:list-item>
          <text:p text:style-name="P11"><text:span text:style-name="text-51-c">Cada botón tiene etiqueta, color y una ruta de audio asignada.</text:span></text:p>
        </text:list-item>
      </text:list>
      <text:h text:style-name="P12" text:outline-level="3"><text:span text:style-name="text-61-c">11.2 Usar un botón</text:span></text:h>
      <text:p text:style-name="P2"><text:span text:style-name="text-6-c">Clic izquierdo</text:span><text:span text:style-name="text-42-c"> sobre cualquier botón → el servidor reproduce ese audio inmediatamente (interrumpe la música con duck de volumen si está configurado).</text:span></text:p>
      <text:h text:style-name="P12" text:outline-level="3"><text:span text:style-name="text-61-c">11.3 Editar un botón</text:span></text:h>
      <text:p text:style-name="P2"><text:span text:style-name="text-6-c">Clic derecho</text:span><text:span text:style-name="text-42-c"> sobre un botón → abre el diálogo de edición:</text:span></text:p>
      <text:p text:style-name="P16"><text:span text:style-name="text-91-c">Etiqueta: <text:s/>[Intro programa <text:s text:c="4"/>]<text:line-break/>Ruta: <text:s text:c="5"/>[/radio/jingles/intro.mp3]<text:line-break/>Color: <text:s text:c="4"/>[█ #FF5500 <text:s text:c="8"/>] <text:s/>(selector de color)<text:line-break/><text:line-break/> <text:s text:c="20"/>[Cancelar] <text:s/>[Aceptar]<text:line-break/></text:span></text:p>
      <text:h text:style-name="P12" text:outline-level="3"><text:span text:style-name="text-61-c">11.4 Guardar cambios</text:span></text:h>
      <text:p text:style-name="P9"><text:span text:style-name="text-42-c">Los cambios en la botonera se envían al servidor con el botón </text:span><text:span text:style-name="text-6-c">💾 Guardar</text:span><text:span text:style-name="text-42-c"> de la barra de herramientas. Para recargar desde el servidor usar </text:span><text:span text:style-name="text-6-c">⟳ Cargar</text:span><text:span text:style-name="text-42-c">.</text:span></text:p>
      <text:p text:style-name="P3"><draw:custom-shape text:anchor-type="as-char" draw:z-index="12" draw:name="Line 13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12. Panel Reportes</text:span></text:h>
      <text:p text:style-name="P9"><text:span text:style-name="text-42-c">Muestra reportes de actividad generados por el servidor.</text:span></text:p>
      <text:h text:style-name="P12" text:outline-level="3"><text:span text:style-name="text-61-c">12.1 Uso</text:span></text:h>
      <text:p text:style-name="P16"><text:span text:style-name="text-91-c">Reporte: [Audios emitidos ▾] <text:s text:c="3"/>Fecha: [20260419] <text:s text:c="3"/>[⟳ Cargar]<text:line-break/></text:span></text:p>
      <text:list text:style-name="WWNum5">
        <text:list-item>
          <text:p text:style-name="P27"><text:span text:style-name="text-162-c">Seleccionar el tipo de reporte.</text:span></text:p>
        </text:list-item>
        <text:list-item>
          <text:p text:style-name="P28"><text:span text:style-name="text-162-c">Ingresar la fecha en formato </text:span><text:span text:style-name="text-170-c">YYYYMMDD</text:span><text:span text:style-name="text-162-c"> (por defecto: hoy).</text:span></text:p>
        </text:list-item>
        <text:list-item>
          <text:p text:style-name="P29"><text:span text:style-name="text-162-c">Hacer clic en </text:span><text:span text:style-name="text-164-c">⟳ Cargar</text:span><text:span text:style-name="text-162-c">.</text:span></text:p>
        </text:list-item>
      </text:list>
      <text:h text:style-name="P12" text:outline-level="3"><text:span text:style-name="text-61-c">12.2 Tipos de reporte disponibles</text:span></text:h>
      <table:table table:name="Tabla11" table:style-name="Tabla11">
        <table:table-column table:style-name="Tabla11.A"/>
        <table:table-column table:style-name="Tabla11.B"/>
        <text:soft-page-break/>
        <table:table-row table:style-name="Tabla11.1">
          <table:table-cell table:style-name="Tabla11.A1" office:value-type="string">
            <text:p text:style-name="P13"><text:span text:style-name="text-66-c">Tipo</text:span></text:p>
          </table:table-cell>
          <table:table-cell table:style-name="Tabla11.A1" office:value-type="string">
            <text:p text:style-name="P13"><text:span text:style-name="text-66-c">Contenido</text:span></text:p>
          </table:table-cell>
        </table:table-row>
        <table:table-row table:style-name="Tabla11.1">
          <table:table-cell table:style-name="Tabla11.A2" office:value-type="string">
            <text:p text:style-name="P14"><text:span text:style-name="text-71-c">Audios emitidos</text:span></text:p>
          </table:table-cell>
          <table:table-cell table:style-name="Tabla11.A2" office:value-type="string">
            <text:p text:style-name="P14"><text:span text:style-name="text-71-c">Lista de todos los audios reproducidos en la fecha indicada</text:span></text:p>
          </table:table-cell>
        </table:table-row>
        <table:table-row table:style-name="Tabla11.1">
          <table:table-cell table:style-name="Tabla11.A2" office:value-type="string">
            <text:p text:style-name="P14"><text:span text:style-name="text-71-c">Playlist actual</text:span></text:p>
          </table:table-cell>
          <table:table-cell table:style-name="Tabla11.A2" office:value-type="string">
            <text:p text:style-name="P14"><text:span text:style-name="text-71-c">Estado actual de la cola de música</text:span></text:p>
          </table:table-cell>
        </table:table-row>
        <table:table-row table:style-name="Tabla11.1">
          <table:table-cell table:style-name="Tabla11.A2" office:value-type="string">
            <text:p text:style-name="P14"><text:span text:style-name="text-71-c">Comerciales activos</text:span></text:p>
          </table:table-cell>
          <table:table-cell table:style-name="Tabla11.A2" office:value-type="string">
            <text:p text:style-name="P14"><text:span text:style-name="text-71-c">Pautaje vigente para el día y hora actual</text:span></text:p>
          </table:table-cell>
        </table:table-row>
        <table:table-row table:style-name="Tabla11.1">
          <table:table-cell table:style-name="Tabla11.A2" office:value-type="string">
            <text:p text:style-name="P14"><text:span text:style-name="text-71-c">Eventos activos</text:span></text:p>
          </table:table-cell>
          <table:table-cell table:style-name="Tabla11.A2" office:value-type="string">
            <text:p text:style-name="P14"><text:span text:style-name="text-71-c">Eventos programados vigentes</text:span></text:p>
          </table:table-cell>
        </table:table-row>
      </table:table>
      <text:p text:style-name="P15" loext:marker-style-name="T1"/>
      <text:p text:style-name="P9"><text:span text:style-name="text-42-c">El resultado se muestra en una vista de texto de solo lectura, útil para auditoría y verificación de programación.</text:span></text:p>
      <text:p text:style-name="P3"><draw:custom-shape text:anchor-type="as-char" draw:z-index="13" draw:name="Line 14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13. Conexión por Internet (relay)</text:span></text:h>
      <text:p text:style-name="P9"><text:span text:style-name="text-42-c">El sistema de relay permite acceder al servidor desde fuera de la red local sin necesidad de configurar puertos en el router.</text:span></text:p>
      <text:h text:style-name="P12" text:outline-level="3"><text:span text:style-name="text-61-c">13.1 Cómo funciona</text:span></text:h>
      <text:p text:style-name="P16"><text:span text:style-name="text-91-c">gr-client <text:s/>──WSS──→ <text:s/>relay.gradio.net <text:s/>──TCP──→ <text:s/>servidor G Radio Player<text:line-break/> <text:s text:c="10"/>Internet <text:s text:c="19"/>LAN local<text:line-break/></text:span></text:p>
      <text:p text:style-name="P9"><text:span text:style-name="text-42-c">El servidor G Radio Player mantiene una conexión persistente con el relay usando un </text:span><text:span text:style-name="text-6-c">ID de 8 dígitos</text:span><text:span text:style-name="text-42-c">. El cliente se conecta al relay con ese mismo ID y el tráfico se reenvía transparentemente.</text:span></text:p>
      <text:h text:style-name="P12" text:outline-level="3"><text:span text:style-name="text-61-c">13.2 Configuración en el servidor</text:span></text:h>
      <text:p text:style-name="P9"><text:span text:style-name="text-42-c">Editar </text:span><text:span text:style-name="text-44-c">~/.gradio/data/tmp/gradio.config</text:span><text:span text:style-name="text-42-c"> en el equipo servidor:</text:span></text:p>
      <text:p text:style-name="P16"><text:span text:style-name="text-91-c">...<text:line-break/>1 <text:s text:c="9"/>← línea 7: relay habilitado (1 = sí)<text:line-break/>12345678 <text:s text:c="2"/>← línea 8: ID de 8 dígitos (elegir uno único)<text:line-break/></text:span></text:p>
      <text:p text:style-name="P9"><text:span text:style-name="text-42-c">Reiniciar el servidor para que tome efecto. Al iniciar, el servidor mostrará en consola:</text:span></text:p>
      <text:p text:style-name="P16"><text:span text:style-name="text-91-c">==&gt; Relay registrado con ID: 12345678<text:line-break/></text:span></text:p>
      <text:p text:style-name="P2"><text:span text:style-name="text-6-c">Importante:</text:span><text:span text:style-name="text-42-c"> el token de autenticación es obligatorio cuando se usa relay.</text:span></text:p>
      <text:h text:style-name="P12" text:outline-level="3"><text:span text:style-name="text-61-c">13.3 Conexión desde el cliente</text:span></text:h>
      <text:list text:style-name="WWNum6">
        <text:list-item>
          <text:p text:style-name="P30"><text:span text:style-name="text-162-c">Activar el checkbox </text:span><text:span text:style-name="text-164-c">Internet</text:span><text:span text:style-name="text-162-c"> en el panel de conexión.</text:span></text:p>
        </text:list-item>
        <text:list-item>
          <text:p text:style-name="P31"><text:span text:style-name="text-162-c">Ingresar el </text:span><text:span text:style-name="text-164-c">ID</text:span><text:span text:style-name="text-162-c"> de 8 dígitos del servidor.</text:span></text:p>
        </text:list-item>
        <text:list-item>
          <text:p text:style-name="P31"><text:span text:style-name="text-162-c">Ingresar el </text:span><text:span text:style-name="text-164-c">Token</text:span><text:span text:style-name="text-162-c"> (obligatorio).</text:span></text:p>
        </text:list-item>
        <text:list-item>
          <text:p text:style-name="P32"><text:span text:style-name="text-162-c">Hacer clic en </text:span><text:span text:style-name="text-164-c">Conectar</text:span><text:span text:style-name="text-162-c">.</text:span></text:p>
        </text:list-item>
      </text:list>
      <text:p text:style-name="P16"><text:soft-page-break/><text:span text:style-name="text-91-c">┌───────────────────────────────────────────────────────────────┐<text:line-break/>│ <text:s/>[✓] Internet <text:s text:c="2"/>ID: [12345678] <text:s text:c="2"/>Token: [mi-token-seguro] <text:s text:c="3"/>│<text:line-break/>│ <text:s text:c="50"/>[Conectar] <text:s/>│<text:line-break/>└───────────────────────────────────────────────────────────────┘<text:line-break/></text:span></text:p>
      <text:p text:style-name="P17"><text:span text:style-name="text-116-c">En modo relay el campo Servidor y Puerto se ignoran.</text:span></text:p>
      <text:h text:style-name="P12" text:outline-level="3"><text:span text:style-name="text-61-c">13.4 Seguridad</text:span></text:h>
      <text:list text:continue-list="list24151687348762" text:style-name="WWNum1">
        <text:list-item>
          <text:p text:style-name="P10"><text:span text:style-name="text-51-c">Usar siempre un token robusto en conexiones por internet.</text:span></text:p>
        </text:list-item>
        <text:list-item>
          <text:p text:style-name="P10"><text:span text:style-name="text-51-c">El tráfico entre cliente y relay viaja cifrado (WSS/TLS).</text:span></text:p>
        </text:list-item>
        <text:list-item>
          <text:p text:style-name="P11"><text:span text:style-name="text-51-c">El ID del relay no es secreto, pero sin el token correcto no se puede controlar el servidor.</text:span></text:p>
        </text:list-item>
      </text:list>
      <text:p text:style-name="P3"><draw:custom-shape text:anchor-type="as-char" draw:z-index="14" draw:name="Line 15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h text:style-name="P5" text:outline-level="2"><text:span text:style-name="text-9-c">14. Solución de problemas</text:span></text:h>
      <text:h text:style-name="P12" text:outline-level="3"><text:span text:style-name="text-61-c">No se puede conectar (LAN)</text:span></text:h>
      <text:list text:style-name="WWNum7">
        <text:list-item>
          <text:p text:style-name="P33"><text:span text:style-name="text-162-c">Verificar que el servidor esté ejecutándose:</text:span></text:p>
        </text:list-item>
        <text:list-item>
          <text:p text:style-name="P34"><text:span text:style-name="text-91-c">ps aux | grep radio-player<text:line-break/></text:span></text:p>
        </text:list-item>
        <text:list-item>
          <text:p text:style-name="P33"><text:span text:style-name="text-162-c">Verificar que el puerto esté abierto:</text:span></text:p>
        </text:list-item>
        <text:list-item>
          <text:p text:style-name="P34"><text:span text:style-name="text-91-c">ss -tlnp | grep 7777<text:line-break/></text:span></text:p>
        </text:list-item>
        <text:list-item>
          <text:p text:style-name="P33"><text:span text:style-name="text-162-c">Verificar que el token ingresado en el cliente coincide con el del servidor.</text:span></text:p>
        </text:list-item>
        <text:list-item>
          <text:p text:style-name="P35"><text:span text:style-name="text-162-c">Verificar que no hay firewall bloqueando el puerto:</text:span></text:p>
        </text:list-item>
        <text:list-item>
          <text:p text:style-name="P36"><text:span text:style-name="text-91-c"># En el servidor<text:line-break/>sudo ufw allow 7777/tcp<text:line-break/></text:span></text:p>
        </text:list-item>
      </text:list>
      <text:h text:style-name="P12" text:outline-level="3"><text:span text:style-name="text-61-c">No se puede conectar (relay)</text:span></text:h>
      <text:list text:style-name="WWNum8">
        <text:list-item>
          <text:p text:style-name="P37"><text:span text:style-name="text-162-c">Verificar que el relay esté habilitado en </text:span><text:span text:style-name="text-170-c">gradio.config</text:span><text:span text:style-name="text-162-c"> (línea 7 = </text:span><text:span text:style-name="text-170-c">1</text:span><text:span text:style-name="text-162-c">).</text:span></text:p>
        </text:list-item>
        <text:list-item>
          <text:p text:style-name="P38"><text:span text:style-name="text-162-c">Verificar que el servidor haya impreso </text:span><text:span text:style-name="text-170-c">==&gt; Relay registrado con ID: XXXXXXXX</text:span><text:span text:style-name="text-162-c"> al iniciar.</text:span></text:p>
        </text:list-item>
        <text:list-item>
          <text:p text:style-name="P38"><text:span text:style-name="text-162-c">Verificar que el ID ingresado en el cliente coincide exactamente con el del servidor.</text:span></text:p>
        </text:list-item>
        <text:list-item>
          <text:p text:style-name="P38"><text:span text:style-name="text-162-c">Verificar que el token no está vacío (obligatorio en modo relay).</text:span></text:p>
        </text:list-item>
        <text:list-item>
          <text:p text:style-name="P39"><text:span text:style-name="text-162-c">Verificar conectividad a internet desde el servidor.</text:span></text:p>
        </text:list-item>
      </text:list>
      <text:h text:style-name="P12" text:outline-level="3"><text:soft-page-break/><text:span text:style-name="text-61-c">El buscador no encuentra archivos recientes</text:span></text:h>
      <text:p text:style-name="P9"><text:span text:style-name="text-42-c">Hacer clic en </text:span><text:span text:style-name="text-6-c">⟳ Índice</text:span><text:span text:style-name="text-42-c"> en el panel Buscador para actualizar la base de datos del servidor. El proceso puede tardar unos minutos dependiendo de la cantidad de archivos.</text:span></text:p>
      <text:h text:style-name="P12" text:outline-level="3"><text:span text:style-name="text-61-c">Los cambios en parrilla o pautaje no surten efecto</text:span></text:h>
      <text:p text:style-name="P9"><text:span text:style-name="text-42-c">Verificar que se presionó </text:span><text:span text:style-name="text-6-c">💾 Guardar</text:span><text:span text:style-name="text-42-c"> después de editar. Los cambios no se envían al servidor hasta confirmarlos.</text:span></text:p>
      <text:h text:style-name="P12" text:outline-level="3"><text:span text:style-name="text-61-c">La playlist no se actualiza automáticamente</text:span></text:h>
      <text:p text:style-name="P9"><text:span text:style-name="text-42-c">La actualización automática requiere conexión activa. Verificar el indicador de estado en el panel de conexión. Si está en rojo, el cliente perdió la conexión y está intentando reconectarse.</text:span></text:p>
      <text:h text:style-name="P12" text:outline-level="3"><text:span text:style-name="text-61-c">El servidor muestra "cliente conectado" pero los controles están deshabilitados</text:span></text:h>
      <text:p text:style-name="P9"><text:span text:style-name="text-42-c">Cerrar y reabrir la aplicación cliente. Si persiste, verificar que la versión del servidor es compatible (0.2.9 o posterior).</text:span></text:p>
      <text:p text:style-name="P3"><draw:custom-shape text:anchor-type="as-char" draw:z-index="15" draw:name="Line 16" draw:style-name="gr1" draw:text-style-name="P4" svg:width="16.511cm" svg:height="0.003cm"><text:p/><draw:enhanced-geometry draw:mirror-horizontal="false" draw:mirror-vertical="false" draw:text-areas="0 0 ?f0 ?f1" svg:viewBox="0 0 0 0" draw:type="ooxml-non-primitive" draw:enhanced-path="M 0 0 L 5943600 0 N"><draw:equation draw:name="f0" draw:formula="logwidth"/><draw:equation draw:name="f1" draw:formula="logheight"/></draw:enhanced-geometry></draw:custom-shape></text:p>
      <text:p text:style-name="P40"><text:span text:style-name="text-517-c">G Radio Player / G Radio Client — Sistema de automatización de radio profesiona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enlo" svg:font-family="Menlo" style:font-family-generic="roman" style:font-pitch="variable"/>
    <style:font-face style:name="Menlo1" svg:font-family="Menlo" style:font-family-generic="system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s" fo:country="EC" style:letter-kerning="false" style:font-name-asian="Noto Serif CJK SC" style:font-size-asian="10pt" style:language-asian="zh" style:country-asian="CN" style:font-name-complex="Noto Sans1" style:font-size-complex="10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es" fo:country="EC" style:letter-kerning="false" style:font-name-asian="Noto Serif CJK SC" style:font-size-asian="10pt" style:language-asian="zh" style:country-asian="CN" style:font-name-complex="Noto Sans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Footnote" style:family="paragraph" style:parent-style-name="Standard" style:class="extra">
      <style:paragraph-properties fo:margin-top="0cm" fo:margin-bottom="0.071cm" style:contextual-spacing="false" fo:line-height="100%"/>
      <style:text-properties fo:font-size="9pt" style:font-size-asian="9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</style:style>
    <style:style style:name="Heading_20_1" style:display-name="Heading 1" style:family="paragraph" style:parent-style-name="Standard" style:default-outline-level="1" style:list-style-name="" style:class="chapter">
      <style:paragraph-properties fo:margin-top="0.494cm" fo:margin-bottom="0.494cm" style:contextual-spacing="false"/>
    </style:style>
    <style:style style:name="text-3" style:family="paragraph" style:parent-style-name="Heading_20_1">
      <style:paragraph-properties fo:margin-top="0.494cm" fo:margin-bottom="0.494cm" style:contextual-spacing="false"/>
    </style:style>
    <style:style style:name="text-6" style:family="paragraph">
      <style:paragraph-properties fo:margin-top="0cm" fo:margin-bottom="0.494cm" style:contextual-spacing="false" fo:text-align="start" style:justify-single-word="false" fo:orphans="2" fo:widows="2" style:writing-mode="lr-tb"/>
    </style:style>
    <style:style style:name="Heading_20_2" style:display-name="Heading 2" style:family="paragraph" style:parent-style-name="Standard" style:default-outline-level="2" style:list-style-name="" style:class="chapter">
      <style:paragraph-properties fo:margin-top="0.494cm" fo:margin-bottom="0.494cm" style:contextual-spacing="false"/>
    </style:style>
    <style:style style:name="text-9" style:family="paragraph" style:parent-style-name="Heading_20_2">
      <style:paragraph-properties fo:margin-top="0.494cm" fo:margin-bottom="0.494cm" style:contextual-spacing="false"/>
    </style:style>
    <style:style style:name="text-13" style:family="paragraph">
      <style:paragraph-properties fo:margin-top="0.494cm" fo:margin-bottom="0.494cm" style:contextual-spacing="false"/>
    </style:style>
    <style:style style:name="text-48" style:family="paragraph">
      <style:paragraph-properties fo:margin-top="0cm" fo:margin-bottom="0.494cm" style:contextual-spacing="false" fo:text-align="start" style:justify-single-word="false" fo:orphans="2" fo:widows="2" style:writing-mode="lr-tb"/>
    </style:style>
    <style:style style:name="text-51" style:family="paragraph" style:parent-style-name="List_20_Paragraph">
      <style:paragraph-properties fo:margin-top="0cm" fo:margin-bottom="0.494cm" style:contextual-spacing="true"/>
    </style:style>
    <style:style style:name="Heading_20_3" style:display-name="Heading 3" style:family="paragraph" style:parent-style-name="Standard" style:default-outline-level="3" style:list-style-name="" style:class="chapter">
      <style:paragraph-properties fo:margin-top="0.494cm" fo:margin-bottom="0.494cm" style:contextual-spacing="false"/>
    </style:style>
    <style:style style:name="text-61" style:family="paragraph" style:parent-style-name="Heading_20_3">
      <style:paragraph-properties fo:margin-top="0.494cm" fo:margin-bottom="0.494cm" style:contextual-spacing="false"/>
    </style:style>
    <style:style style:name="text-66" style:family="paragraph">
      <style:paragraph-properties fo:margin-top="0cm" fo:margin-bottom="0.494cm" style:contextual-spacing="false" fo:text-align="center" style:justify-single-word="false" fo:orphans="2" fo:widows="2" style:writing-mode="lr-tb"/>
    </style:style>
    <style:style style:name="text-71" style:family="paragraph">
      <style:paragraph-properties fo:margin-top="0cm" fo:margin-bottom="0.494cm" style:contextual-spacing="false" style:line-height-at-least="0.002cm" fo:text-align="start" style:justify-single-word="false" fo:orphans="2" fo:widows="2" style:writing-mode="lr-tb"/>
    </style:style>
    <style:style style:name="text-91" style:family="paragraph">
      <loext:graphic-properties draw:fill="solid" draw:fill-color="#f8f8f8"/>
      <style:paragraph-properties fo:margin-top="0cm" fo:margin-bottom="0.494cm" style:contextual-spacing="false" style:line-height-at-least="0.002cm" fo:text-align="start" style:justify-single-word="false" fo:orphans="2" fo:widows="2" fo:background-color="#f8f8f8" fo:padding="0cm" fo:border="0.26pt solid #ffffff" style:shadow="none" style:writing-mode="lr-tb"/>
    </style:style>
    <style:style style:name="text-116" style:family="paragraph">
      <style:paragraph-properties fo:margin-top="0.494cm" fo:margin-bottom="0.494cm" style:contextual-spacing="false" fo:text-align="start" style:justify-single-word="false" fo:orphans="2" fo:widows="2" fo:padding="0cm" fo:border-left="2.24pt solid #e9e9e9" fo:border-right="none" fo:border-top="none" fo:border-bottom="none" style:writing-mode="lr-tb"/>
    </style:style>
    <style:style style:name="text-162" style:family="paragraph" style:parent-style-name="List_20_Paragraph">
      <style:paragraph-properties fo:margin-top="0.494cm" fo:margin-bottom="0.494cm" style:contextual-spacing="true"/>
    </style:style>
    <style:style style:name="text-214" style:family="paragraph">
      <style:paragraph-properties fo:margin-top="0cm" fo:margin-bottom="0.494cm" style:contextual-spacing="false" fo:text-align="start" style:justify-single-word="false" fo:orphans="2" fo:widows="2" style:writing-mode="lr-tb"/>
    </style:style>
    <style:style style:name="text-300" style:family="paragraph">
      <style:paragraph-properties fo:margin-top="0cm" fo:margin-bottom="0.494cm" style:contextual-spacing="false" style:line-height-at-least="0.002cm" fo:text-align="start" style:justify-single-word="false" fo:orphans="2" fo:widows="2" style:writing-mode="lr-tb"/>
    </style:style>
    <style:style style:name="text-517" style:family="paragraph">
      <style:paragraph-properties fo:margin-top="0cm" fo:margin-bottom="0.494cm" style:contextual-spacing="false" fo:text-align="start" style:justify-single-word="false" fo:orphans="2" fo:widows="2" style:writing-mode="lr-tb"/>
    </style:style>
    <style:style style:name="Internet_20_link" style:display-name="Internet link" style:family="text" style:parent-style-name="Hyperlink_20_character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acter" style:display-name="footnote text character" style:family="text">
      <style:text-properties fo:font-size="9pt" style:font-size-asian="9pt"/>
    </style:style>
    <style:style style:name="Heading_20_1_20_Sign" style:display-name="Heading 1 Sign" style:family="text">
      <style:text-properties fo:font-size="24pt" fo:font-weight="bold" style:letter-kerning="true" style:font-size-asian="24pt" style:font-weight-asian="bold" style:font-size-complex="24pt" style:font-weight-complex="bold"/>
    </style:style>
    <style:style style:name="text-3-c" style:family="text" style:parent-style-name="Heading_20_1_20_Sign">
      <style:text-properties fo:color="#0f4761" loext:opacity="100%" style:font-name="Arial" fo:font-family="Arial" style:font-family-generic="roman" style:font-pitch="variable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text-6-c" style:family="text">
      <style:text-properties fo:color="#000000" loext:opacity="100%" style:font-name="Arial" fo:font-family="Arial" style:font-family-generic="roman" style:font-pitch="variable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/>
    </style:style>
    <style:style style:name="Heading_20_2_20_Sign" style:display-name="Heading 2 Sign" style:family="text">
      <style:text-properties fo:font-size="18pt" fo:font-weight="bold" style:font-size-asian="18pt" style:font-weight-asian="bold" style:font-size-complex="18pt" style:font-weight-complex="bold"/>
    </style:style>
    <style:style style:name="text-9-c" style:family="text" style:parent-style-name="Heading_20_2_20_Sign">
      <style:text-properties fo:color="#0f4761" loext:opacity="100%" style:font-name="Arial" fo:font-family="Arial" style:font-family-generic="roman" style:font-pitch="variable" fo:font-size="16pt" style:font-name-asian="Arial1" style:font-family-asian="Arial" style:font-family-generic-asian="system" style:font-pitch-asian="variable" style:font-size-asian="16pt" style:font-name-complex="Arial1" style:font-family-complex="Arial" style:font-family-generic-complex="system" style:font-pitch-complex="variable" style:font-size-complex="16pt"/>
    </style:style>
    <style:style style:name="Hyperlink_20_character" style:display-name="Hyperlink character" style:family="text">
      <style:text-properties fo:color="#0000ff" loext:opacity="100%" fo:font-size="12pt" style:text-underline-style="solid" style:text-underline-width="auto" style:text-underline-color="font-color" style:font-size-asian="12pt" style:font-size-complex="12pt"/>
    </style:style>
    <style:style style:name="text-13-c" style:family="text" style:parent-style-name="Hyperlink_20_character">
      <style:text-properties fo:color="#0553c1" loext:opacity="100%" style:font-name="Arial" fo:font-family="Arial" style:font-family-generic="roman" style:font-pitch="variable" style:text-underline-style="solid" style:text-underline-width="auto" style:text-underline-color="font-color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ext-42-c" style:family="text">
      <style:text-properties fo:color="#000000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ext-44-c" style:family="text">
      <style:text-properties fo:color="#c7254e" loext:opacity="100%" style:font-name="Menlo" fo:font-family="Menlo" style:font-family-generic="roman" style:font-pitch="variable" fo:font-size="11pt" fo:background-color="#f9f2f4" style:font-name-asian="Menlo1" style:font-family-asian="Menlo" style:font-family-generic-asian="system" style:font-pitch-asian="variable" style:font-size-asian="11pt" style:font-name-complex="Menlo1" style:font-family-complex="Menlo" style:font-family-generic-complex="system" style:font-pitch-complex="variable" style:font-size-complex="11pt"/>
    </style:style>
    <style:style style:name="text-51-c" style:family="text">
      <style:text-properties fo:color="#000000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_20_3_20_Sign" style:display-name="Heading 3 Sign" style:family="text">
      <style:text-properties fo:font-size="13.5pt" fo:font-weight="bold" style:font-size-asian="13.5pt" style:font-weight-asian="bold" style:font-size-complex="13.5pt" style:font-weight-complex="bold"/>
    </style:style>
    <style:style style:name="text-61-c" style:family="text" style:parent-style-name="Heading_20_3_20_Sign">
      <style:text-properties fo:color="#0f4761" loext:opacity="100%" style:font-name="Arial" fo:font-family="Arial" style:font-family-generic="roman" style:font-pitch="variable" fo:font-size="14pt" style:font-name-asian="Arial1" style:font-family-asian="Arial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-66-c" style:family="text">
      <style:text-properties fo:color="#000000" loext:opacity="100%" style:font-name="Arial" fo:font-family="Arial" style:font-family-generic="roman" style:font-pitch="variable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/>
    </style:style>
    <style:style style:name="text-71-c" style:family="text">
      <style:text-properties fo:color="#000000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ext-91-c" style:family="text">
      <style:text-properties fo:color="#000000" loext:opacity="100%" style:font-name="Menlo" fo:font-family="Menlo" style:font-family-generic="roman" style:font-pitch="variable" fo:font-size="11pt" fo:background-color="#f8f8f8" style:font-name-asian="Menlo1" style:font-family-asian="Menlo" style:font-family-generic-asian="system" style:font-pitch-asian="variable" style:font-size-asian="11pt" style:font-name-complex="Menlo1" style:font-family-complex="Menlo" style:font-family-generic-complex="system" style:font-pitch-complex="variable" style:font-size-complex="11pt"/>
    </style:style>
    <style:style style:name="text-111-c" style:family="text">
      <style:text-properties fo:color="#c7254e" loext:opacity="100%" style:font-name="Menlo" fo:font-family="Menlo" style:font-family-generic="roman" style:font-pitch="variable" fo:font-size="11pt" fo:font-weight="bold" fo:background-color="#f9f2f4" style:font-name-asian="Menlo1" style:font-family-asian="Menlo" style:font-family-generic-asian="system" style:font-pitch-asian="variable" style:font-size-asian="11pt" style:font-weight-asian="bold" style:font-name-complex="Menlo1" style:font-family-complex="Menlo" style:font-family-generic-complex="system" style:font-pitch-complex="variable" style:font-size-complex="11pt" style:font-weight-complex="bold"/>
    </style:style>
    <style:style style:name="text-116-c" style:family="text">
      <style:text-properties fo:color="#000000" loext:opacity="100%" style:font-name="Arial" fo:font-family="Arial" style:font-family-generic="roman" style:font-pitch="variable" fo:font-size="15pt" fo:font-style="italic" style:font-name-asian="Arial1" style:font-family-asian="Arial" style:font-family-generic-asian="system" style:font-pitch-asian="variable" style:font-size-asian="15pt" style:font-style-asian="italic" style:font-name-complex="Arial1" style:font-family-complex="Arial" style:font-family-generic-complex="system" style:font-pitch-complex="variable" style:font-size-complex="15pt" style:font-style-complex="italic"/>
    </style:style>
    <style:style style:name="text-118-c" style:family="text">
      <style:text-properties fo:color="#c7254e" loext:opacity="100%" style:font-name="Menlo" fo:font-family="Menlo" style:font-family-generic="roman" style:font-pitch="variable" fo:font-size="13.5pt" fo:font-style="italic" fo:background-color="#f9f2f4" style:font-name-asian="Menlo1" style:font-family-asian="Menlo" style:font-family-generic-asian="system" style:font-pitch-asian="variable" style:font-size-asian="13.5pt" style:font-style-asian="italic" style:font-name-complex="Menlo1" style:font-family-complex="Menlo" style:font-family-generic-complex="system" style:font-pitch-complex="variable" style:font-size-complex="13.5pt" style:font-style-complex="italic"/>
    </style:style>
    <style:style style:name="text-132-c" style:family="text">
      <style:text-properties fo:color="#000000" loext:opacity="100%" style:font-name="Arial" fo:font-family="Arial" style:font-family-generic="roman" style:font-pitch="variable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/>
    </style:style>
    <style:style style:name="text-142-c" style:family="text" style:parent-style-name="Hyperlink_20_character">
      <style:text-properties fo:color="#0553c1" loext:opacity="100%" style:font-name="Arial" fo:font-family="Arial" style:font-family-generic="roman" style:font-pitch="variable" style:text-underline-style="solid" style:text-underline-width="auto" style:text-underline-color="font-color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ext-162-c" style:family="text">
      <style:text-properties fo:color="#000000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ext-164-c" style:family="text">
      <style:text-properties fo:color="#000000" loext:opacity="100%" style:font-name="Arial" fo:font-family="Arial" style:font-family-generic="roman" style:font-pitch="variable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/>
    </style:style>
    <style:style style:name="text-170-c" style:family="text">
      <style:text-properties fo:color="#c7254e" loext:opacity="100%" style:font-name="Menlo" fo:font-family="Menlo" style:font-family-generic="roman" style:font-pitch="variable" fo:font-size="11pt" fo:background-color="#f9f2f4" style:font-name-asian="Menlo1" style:font-family-asian="Menlo" style:font-family-generic-asian="system" style:font-pitch-asian="variable" style:font-size-asian="11pt" style:font-name-complex="Menlo1" style:font-family-complex="Menlo" style:font-family-generic-complex="system" style:font-pitch-complex="variable" style:font-size-complex="11pt"/>
    </style:style>
    <style:style style:name="text-270-c" style:family="text">
      <style:text-properties fo:color="#000000" loext:opacity="100%" style:font-name="Arial" fo:font-family="Arial" style:font-family-generic="roman" style:font-pitch="variable" fo:font-size="15pt" fo:font-style="italic" fo:font-weight="bold" style:font-name-asian="Arial1" style:font-family-asian="Arial" style:font-family-generic-asian="system" style:font-pitch-asian="variable" style:font-size-asian="15pt" style:font-style-asian="italic" style:font-weight-asian="bold" style:font-name-complex="Arial1" style:font-family-complex="Arial" style:font-family-generic-complex="system" style:font-pitch-complex="variable" style:font-size-complex="15pt" style:font-style-complex="italic" style:font-weight-complex="bold"/>
    </style:style>
    <style:style style:name="text-300-c" style:family="text">
      <style:text-properties fo:color="#c7254e" loext:opacity="100%" style:font-name="Menlo" fo:font-family="Menlo" style:font-family-generic="roman" style:font-pitch="variable" fo:font-size="11pt" style:font-name-asian="Menlo1" style:font-family-asian="Menlo" style:font-family-generic-asian="system" style:font-pitch-asian="variable" style:font-size-asian="11pt" style:font-name-complex="Menlo1" style:font-family-complex="Menlo" style:font-family-generic-complex="system" style:font-pitch-complex="variable" style:font-size-complex="11pt"/>
    </style:style>
    <style:style style:name="text-354-c" style:family="text">
      <style:text-properties fo:color="#c7254e" loext:opacity="100%" style:font-name="Menlo" fo:font-family="Menlo" style:font-family-generic="roman" style:font-pitch="variable" fo:font-size="11pt" fo:background-color="#f9f2f4" style:font-name-asian="Menlo1" style:font-family-asian="Menlo" style:font-family-generic-asian="system" style:font-pitch-asian="variable" style:font-size-asian="11pt" style:font-name-complex="Menlo1" style:font-family-complex="Menlo" style:font-family-generic-complex="system" style:font-pitch-complex="variable" style:font-size-complex="11pt"/>
    </style:style>
    <style:style style:name="text-517-c" style:family="text">
      <style:text-properties fo:color="#000000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ListLabel_20_1" style:display-name="ListLabel 1" style:family="text">
      <style:text-properties style:font-name-asian="Symbol" style:font-family-asian="Symbol" style:font-family-generic-asian="system" style:font-pitch-asian="variable"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asian="Symbol" style:font-family-asian="Symbol" style:font-family-generic-asian="system" style:font-pitch-asian="variable"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asian="Symbol" style:font-family-asian="Symbol" style:font-family-generic-asian="system" style:font-pitch-asian="variable"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is-legal="true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2" loext:is-legal="true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is-legal="true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4" loext:is-legal="true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5" loext:is-legal="true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is-legal="true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7" loext:is-legal="true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8" loext:is-legal="true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is-legal="true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is-legal="true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11" loext:is-legal="true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12" loext:is-legal="true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13" loext:is-legal="true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14" loext:is-legal="true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15" loext:is-legal="true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16" loext:is-legal="true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17" loext:is-legal="true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18" loext:is-legal="true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is-legal="true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20" loext:is-legal="true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21" loext:is-legal="true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22" loext:is-legal="true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23" loext:is-legal="true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24" loext:is-legal="true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25" loext:is-legal="true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26" loext:is-legal="true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27" loext:is-legal="true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is-legal="true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29" loext:is-legal="true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30" loext:is-legal="true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31" loext:is-legal="true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32" loext:is-legal="true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33" loext:is-legal="true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34" loext:is-legal="true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35" loext:is-legal="true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36" loext:is-legal="true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is-legal="true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38" loext:is-legal="true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39" loext:is-legal="true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40" loext:is-legal="true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41" loext:is-legal="true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42" loext:is-legal="true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43" loext:is-legal="true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44" loext:is-legal="true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45" loext:is-legal="true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is-legal="true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47" loext:is-legal="true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48" loext:is-legal="true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49" loext:is-legal="true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50" loext:is-legal="true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51" loext:is-legal="true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52" loext:is-legal="true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53" loext:is-legal="true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54" loext:is-legal="true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is-legal="true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56" loext:is-legal="true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57" loext:is-legal="true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58" loext:is-legal="true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59" loext:is-legal="true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60" loext:is-legal="true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61" loext:is-legal="true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62" loext:is-legal="true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63" loext:is-legal="true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is-legal="true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65" loext:is-legal="true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66" loext:is-legal="true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67" loext:is-legal="true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68" loext:is-legal="true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69" loext:is-legal="true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70" loext:is-legal="true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71" loext:is-legal="true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72" loext:is-legal="true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8.1.1$Linux_X86_64 LibreOffice_project/54047653041915e595ad4e45cccea684809c77b5</meta:generator>
    <dc:date>2026-04-19T02:41:50.736749891</dc:date>
    <meta:editing-duration>PT2M25S</meta:editing-duration>
    <meta:editing-cycles>1</meta:editing-cycles>
    <meta:document-statistic meta:table-count="11" meta:image-count="0" meta:object-count="0" meta:page-count="15" meta:paragraph-count="364" meta:word-count="2788" meta:character-count="18887" meta:non-whitespace-character-count="15383"/>
  </office:meta>
</office:document-meta>
</file>